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spaete_entdeckung"/><text:bookmark-start text:name="__RefHeading___spaete_entdeckung_1"/><text:bookmark-start text:name="spaete_entdeckung"/>Späte Entdeckung<text:bookmark-end text:name="__RefHeading___spaete_entdeckung_1"/><text:bookmark-end text:name="spaete_entdeck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n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ieland Teichmann (zwischen 1988 und 1994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 Schwierigkeit: 7+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rst links, dann rechts vom <text:a xlink:type="simple" xlink:href="https://battert.info/felsen/predigtstuhl/schwindsuchtriss" text:style-name="Internet_20_link" text:visited-style-name="Visited_20_Internet_20_Link">Schwindsuchtriss</text:a>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Abseilen vom S-Gipfel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wie <text:a xlink:type="simple" xlink:href="https://battert.info/felsen/predigtstuhl/freudenstaedter_weg" text:style-name="Internet_20_link" text:visited-style-name="Visited_20_Internet_20_Link">Freudenstädter Weg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-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4 nBH</text:p>
      <text:p text:style-name="Text_20_body">Routeninfos unvollständig, fehlende Daten werden nachgetragen
<text:span text:style-name="Strong_20_Emphasis"><text:a xlink:type="simple" xlink:href="https://battert.info/akn/felsen/predigtstuhl/spaete_entdecku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25</meta:creation-date>
    <dc:creator>Generated</dc:creator>
    <dc:date>2026-08-12T13::47:25</dc:date>
    <dc:language>en-US</dc:language>
    <meta:editing-cycles>1</meta:editing-cycles>
    <meta:editing-duration>PT0S</meta:editing-duration>
    <dc:title>felsen:predigtstuhl:spaete_entdeckung</dc:title>
  </office:meta>
</office:document-meta>
</file>