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boulderkante"/><text:bookmark-start text:name="__RefHeading___boulderkante_1"/><text:bookmark-start text:name="boulderkante"/>Boulderkante<text:bookmark-end text:name="__RefHeading___boulderkante_1"/><text:bookmark-end text:name="boulder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Links von <text:a xlink:type="simple" xlink:href="https://battert.info/felsen/sass_maor/vorgipfel_nordwaendel" text:style-name="Internet_20_link" text:visited-style-name="Visited_20_Internet_20_Link">Vorgipfel Nordwändel</text:a> über die Ostkante zum Gipfel des östlichen vorgelagerten, kleinen Turm. Die Hauptschwierigkeiten sind auf den ersten Metern. Das letzte Kantendrittel kann im Riss von <text:a xlink:type="simple" xlink:href="https://battert.info/felsen/sass_maor/vorgipfel_nordwaendel" text:style-name="Internet_20_link" text:visited-style-name="Visited_20_Internet_20_Link">Vorgipfel Nordwändel</text:a> abgesichert werd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klettern über <text:a xlink:type="simple" xlink:href="https://battert.info/felsen/sass_maor/ostkante" text:style-name="Internet_20_link" text:visited-style-name="Visited_20_Internet_20_Link">Ostkante</text:a> nach S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Michael Hummel (allein)
Erstbegehung: 1982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0:59</meta:creation-date>
    <dc:creator>Generated</dc:creator>
    <dc:date>2026-08-12T13::00:59</dc:date>
    <dc:language>en-US</dc:language>
    <meta:editing-cycles>1</meta:editing-cycles>
    <meta:editing-duration>PT0S</meta:editing-duration>
    <dc:title>felsen:sass_maor:boulderkante</dc:title>
  </office:meta>
</office:document-meta>
</file>