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sass_maor:ostkante_einstiegsvariante"/><text:bookmark-start text:name="__RefHeading___ostkante_einstiegsvariante_1"/><text:bookmark-start text:name="ostkante_einstiegsvariante"/>Ostkante (Einstiegsvariante)<text:bookmark-end text:name="__RefHeading___ostkante_einstiegsvariante_1"/><text:bookmark-end text:name="ostkante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p text:style-name="Text_20_body">Einstieg auf der N-Seite im Kamin links von <text:a xlink:type="simple" xlink:href="https://battert.info/felsen/sass_maor/zauberpfeiler" text:style-name="Internet_20_link" text:visited-style-name="Visited_20_Internet_20_Link">Zauberpfeiler</text:a>, rechts vom Vorgipfel. Durch den Kamin in die kleine Scharte zw. Hauptturm und Vorgipfel. Weiter über <text:a xlink:type="simple" xlink:href="https://battert.info/felsen/sass_maor/ostkante" text:style-name="Internet_20_link" text:visited-style-name="Visited_20_Internet_20_Link">Ostkante</text:a>.</text:p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Erstbegeher: n.bek.
Erstbegehung: n.bek.</text:p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19</meta:creation-date>
    <dc:creator>Generated</dc:creator>
    <dc:date>2026-08-12T13::02:19</dc:date>
    <dc:language>en-US</dc:language>
    <meta:editing-cycles>1</meta:editing-cycles>
    <meta:editing-duration>PT0S</meta:editing-duration>
    <dc:title>felsen:sass_maor:ostkante_einstiegsvariante</dc:title>
  </office:meta>
</office:document-meta>
</file>