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ostkante_variante_nach_norden"/><text:bookmark-start text:name="__RefHeading___ostkante_variante_nach_norden_1"/><text:bookmark-start text:name="ostkante_variante_nach_norden"/>Ostkante (Variante nach Norden)<text:bookmark-end text:name="__RefHeading___ostkante_variante_nach_norden_1"/><text:bookmark-end text:name="ostkante_variante_nach_nord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Spreizschritt aus den Leisten nach rechts zu einer flachen Einsenkung in der Nordwand. In dieser ausgesetzt empor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Ursprüngliche Schwierigkeit: 3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6</meta:creation-date>
    <dc:creator>Generated</dc:creator>
    <dc:date>2026-08-12T13::06:06</dc:date>
    <dc:language>en-US</dc:language>
    <meta:editing-cycles>1</meta:editing-cycles>
    <meta:editing-duration>PT0S</meta:editing-duration>
    <dc:title>felsen:sass_maor:ostkante_variante_nach_norden</dc:title>
  </office:meta>
</office:document-meta>
</file>