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ass_maor:schlechte_zeiten"/><text:bookmark-start text:name="__RefHeading___schlechte_zeiten_1"/><text:bookmark-start text:name="schlechte_zeiten"/>Schlechte Zeiten<text:bookmark-end text:name="__RefHeading___schlechte_zeiten_1"/><text:bookmark-end text:name="schlechte_zeite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3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Zwischen <text:a xlink:type="simple" xlink:href="https://battert.info/felsen/sass_maor/franzosenwandl" text:style-name="Internet_20_link" text:visited-style-name="Visited_20_Internet_20_Link">Franzosenwandl</text:a> und <text:a xlink:type="simple" xlink:href="https://battert.info/felsen/sass_maor/pfingstkante_direkteinstieg" text:style-name="Internet_20_link" text:visited-style-name="Visited_20_Internet_20_Link">Pfingstkante Direkteinstieg</text:a> über die kompakte Wand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Stand von <text:a xlink:type="simple" xlink:href="https://battert.info/felsen/sass_maor/franzosenwandl" text:style-name="Internet_20_link" text:visited-style-name="Visited_20_Internet_20_Link">Franzosenwandl</text:a>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n Stand von <text:a xlink:type="simple" xlink:href="https://battert.info/felsen/sass_maor/franzosenwandl" text:style-name="Internet_20_link" text:visited-style-name="Visited_20_Internet_20_Link">Franzosenwandl</text:a>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7:57</meta:creation-date>
    <dc:creator>Generated</dc:creator>
    <dc:date>2026-08-12T13::47:57</dc:date>
    <dc:language>en-US</dc:language>
    <meta:editing-cycles>1</meta:editing-cycles>
    <meta:editing-duration>PT0S</meta:editing-duration>
    <dc:title>felsen:sass_maor:schlechte_zeiten</dc:title>
  </office:meta>
</office:document-meta>
</file>