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_bogenriss"/><text:bookmark-start text:name="__RefHeading___schmittkamin_bogenriss_1"/><text:bookmark-start text:name="schmittkamin_bogenriss"/>Schmittkamin (Bogenriss)<text:bookmark-end text:name="__RefHeading___schmittkamin_bogenriss_1"/><text:bookmark-end text:name="schmittkamin_bog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rechts von <text:a xlink:type="simple" xlink:href="https://battert.info/felsen/sass_maor/schmittkamin" text:style-name="Internet_20_link" text:visited-style-name="Visited_20_Internet_20_Link">Schmittkamin</text:a>. Dem feinen Riss rechts des Kamins folgend bis zum kleinen Kessel von <text:a xlink:type="simple" xlink:href="https://battert.info/felsen/sass_maor/schmittkamin" text:style-name="Internet_20_link" text:visited-style-name="Visited_20_Internet_20_Link">Schmittkamin</text:a>. (Ausspreizen nach links reduziert die Schwierigkeit.)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ans Laub mit Albert Friedrich
Erstbegehung: 1962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1</meta:creation-date>
    <dc:creator>Generated</dc:creator>
    <dc:date>2026-08-12T13::01:41</dc:date>
    <dc:language>en-US</dc:language>
    <meta:editing-cycles>1</meta:editing-cycles>
    <meta:editing-duration>PT0S</meta:editing-duration>
    <dc:title>felsen:sass_maor:schmittkamin_bogenriss</dc:title>
  </office:meta>
</office:document-meta>
</file>