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schmittkamin_feuerzauber"/><text:bookmark-start text:name="__RefHeading___schmittkamin_feuerzauber_1"/><text:bookmark-start text:name="schmittkamin_feuerzauber"/>Schmittkamin (Feuerzauber)<text:bookmark-end text:name="__RefHeading___schmittkamin_feuerzauber_1"/><text:bookmark-end text:name="schmittkamin_feuerzauber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auf der großen Kanzel (BH), die sich einige Meter über dem Stand von <text:a xlink:type="simple" xlink:href="https://battert.info/felsen/sass_maor/franzosenwandl" text:style-name="Internet_20_link" text:visited-style-name="Visited_20_Internet_20_Link">Franzosenwandl</text:a> links von <text:a xlink:type="simple" xlink:href="https://battert.info/felsen/sass_maor/schmittkamin" text:style-name="Internet_20_link" text:visited-style-name="Visited_20_Internet_20_Link">Schmittkamin</text:a> befindet. Hierher auch über <text:a xlink:type="simple" xlink:href="https://battert.info/felsen/sass_maor/pfingstkante" text:style-name="Internet_20_link" text:visited-style-name="Visited_20_Internet_20_Link">Pfingstkante</text:a>, <text:a xlink:type="simple" xlink:href="https://battert.info/felsen/sass_maor/schlechte_zeiten" text:style-name="Internet_20_link" text:visited-style-name="Visited_20_Internet_20_Link">Schlechte Zeiten</text:a> und <text:a xlink:type="simple" xlink:href="https://battert.info/felsen/sass_maor/franzosenwandl" text:style-name="Internet_20_link" text:visited-style-name="Visited_20_Internet_20_Link">Franzosenwandl</text:a>. Links der rechten Kante durch die S-Wand des großen Vorturms. Zuletzt leicht linkshaltend auf den Vorturm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s://battert.info/felsen/sass_maor/schusterkamin" text:style-name="Internet_20_link" text:visited-style-name="Visited_20_Internet_20_Link">Schusterkamin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Weiter über <text:a xlink:type="simple" xlink:href="https://battert.info/felsen/sass_maor/hartmannswandl" text:style-name="Internet_20_link" text:visited-style-name="Visited_20_Internet_20_Link">Hartmannswandl</text:a> oder eine andere Route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56</meta:creation-date>
    <dc:creator>Generated</dc:creator>
    <dc:date>2026-08-12T13::05:56</dc:date>
    <dc:language>en-US</dc:language>
    <meta:editing-cycles>1</meta:editing-cycles>
    <meta:editing-duration>PT0S</meta:editing-duration>
    <dc:title>felsen:sass_maor:schmittkamin_feuerzauber</dc:title>
  </office:meta>
</office:document-meta>
</file>