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_plattenweg"/><text:bookmark-start text:name="__RefHeading___schmittkamin_plattenweg_1"/><text:bookmark-start text:name="schmittkamin_plattenweg"/>Schmittkamin (Plattenweg)<text:bookmark-end text:name="__RefHeading___schmittkamin_plattenweg_1"/><text:bookmark-end text:name="schmittkamin_plat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Kessel von <text:a xlink:type="simple" xlink:href="https://battert.info/felsen/sass_maor/schmittkamin" text:style-name="Internet_20_link" text:visited-style-name="Visited_20_Internet_20_Link">Schmittkamin</text:a> in spitzwinkliger Verschneidung rechts hoch (große Fr nützlich), um die Kante und über Wand schräg rechts aufwärts, die Rissvariante von <text:a xlink:type="simple" xlink:href="https://battert.info/felsen/sass_maor/vagabundenriss" text:style-name="Internet_20_link" text:visited-style-name="Visited_20_Internet_20_Link">Vagabundenriss</text:a> queren und über die Wandpartie rechts davon. Ausstieg über <text:a xlink:type="simple" xlink:href="https://battert.info/felsen/sass_maor/vagabundenriss" text:style-name="Internet_20_link" text:visited-style-name="Visited_20_Internet_20_Link">Vagabundenriss</text:a>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Martin Schließler mit Kurt Jägel
Erstbegehung: 1962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9</meta:creation-date>
    <dc:creator>Generated</dc:creator>
    <dc:date>2026-08-12T13::01:39</dc:date>
    <dc:language>en-US</dc:language>
    <meta:editing-cycles>1</meta:editing-cycles>
    <meta:editing-duration>PT0S</meta:editing-duration>
    <dc:title>felsen:sass_maor:schmittkamin_plattenweg</dc:title>
  </office:meta>
</office:document-meta>
</file>