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schmittkamin_schulterriss"/><text:bookmark-start text:name="__RefHeading___schmittkamin_schulterriss_1"/><text:bookmark-start text:name="schmittkamin_schulterriss"/>Schmittkamin (Schulterriss)<text:bookmark-end text:name="__RefHeading___schmittkamin_schulterriss_1"/><text:bookmark-end text:name="schmittkamin_schulter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Band von <text:a xlink:type="simple" xlink:href="https://battert.info/felsen/sass_maor/schmittkamin" text:style-name="Internet_20_link" text:visited-style-name="Visited_20_Internet_20_Link">Schmittkamin</text:a> auf Höhe des Stand von <text:a xlink:type="simple" xlink:href="https://battert.info/felsen/sass_maor/franzosenwandl" text:style-name="Internet_20_link" text:visited-style-name="Visited_20_Internet_20_Link">Franzosenwandl</text:a> nicht der großen Verschneidung folgend, sondern nach rechts queren zu auffallendem Riss, der oben nach links gebogen ist. Dem Riss folgen bis in die Ausstiegsverschneidung von <text:a xlink:type="simple" xlink:href="https://battert.info/felsen/sass_maor/schmittkamin" text:style-name="Internet_20_link" text:visited-style-name="Visited_20_Internet_20_Link">Schmittkamin</text:a>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Hans Laub mit Albert Friedrich
Erstbegehung: 1964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7</meta:creation-date>
    <dc:creator>Generated</dc:creator>
    <dc:date>2026-08-12T13::05:07</dc:date>
    <dc:language>en-US</dc:language>
    <meta:editing-cycles>1</meta:editing-cycles>
    <meta:editing-duration>PT0S</meta:editing-duration>
    <dc:title>felsen:sass_maor:schmittkamin_schulterriss</dc:title>
  </office:meta>
</office:document-meta>
</file>