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ass_maor:schusterkamin"/><text:bookmark-start text:name="__RefHeading___schusterkamin_1"/><text:bookmark-start text:name="schusterkamin"/>Schusterkamin<text:bookmark-end text:name="__RefHeading___schusterkamin_1"/><text:bookmark-end text:name="schusterkami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Rechts neben dem <text:a xlink:type="simple" xlink:href="https://battert.info/felsen/sass_maor/lohmuellerkamin" text:style-name="Internet_20_link" text:visited-style-name="Visited_20_Internet_20_Link">Lohmüllerkamin</text:a> ist ein tiefer, glattwandiger Kamin mit zahlreichen Klemmblöcken eingerissen. Im äusseren Teil stemmend zu einem Band. Von hier setzt sich der Kamin in einer glattwandigen, überhanggesperrten Verschneidung fort. Weit spreizend unter den Überhang und an spärlichen Griffen über diesen. Der Kamin ist nun gegen den Frühstücksplatz zu offen. Die rechte Wand bildet ein Türmchen. Auf diesem Stand an BH.</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1 BH</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Weiter über <text:a xlink:type="simple" xlink:href="https://battert.info/felsen/sass_maor/hartmannswandl" text:style-name="Internet_20_link" text:visited-style-name="Visited_20_Internet_20_Link">Hartmannswandl</text:a> oder eine andere Route</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06</meta:creation-date>
    <dc:creator>Generated</dc:creator>
    <dc:date>2026-08-12T12::56:06</dc:date>
    <dc:language>en-US</dc:language>
    <meta:editing-cycles>1</meta:editing-cycles>
    <meta:editing-duration>PT0S</meta:editing-duration>
    <dc:title>felsen:sass_maor:schusterkamin</dc:title>
  </office:meta>
</office:document-meta>
</file>