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vorgipfel_nordwaendel"/><text:bookmark-start text:name="__RefHeading___vorgipfel_nordwaendel_1"/><text:bookmark-start text:name="vorgipfel_nordwaendel"/>Vorgipfel Nordwändel<text:bookmark-end text:name="__RefHeading___vorgipfel_nordwaendel_1"/><text:bookmark-end text:name="vorgipfel_nordwaende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Durch den Riss in der N-Wand des östlich vorgelagerten, kleinen Turms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Block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klettern über <text:a xlink:type="simple" xlink:href="https://battert.info/felsen/sass_maor/ostkante" text:style-name="Internet_20_link" text:visited-style-name="Visited_20_Internet_20_Link">Ostkante</text:a> nach S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Hans Laub mit Albert Friedrich
Erstbegehung: 1962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32</meta:creation-date>
    <dc:creator>Generated</dc:creator>
    <dc:date>2026-08-12T13::02:32</dc:date>
    <dc:language>en-US</dc:language>
    <meta:editing-cycles>1</meta:editing-cycles>
    <meta:editing-duration>PT0S</meta:editing-duration>
    <dc:title>felsen:sass_maor:vorgipfel_nordwaendel</dc:title>
  </office:meta>
</office:document-meta>
</file>