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4d23073612b329fbbb442845620684.jpg"/>
  <manifest:file-entry manifest:media-type="image/png" manifest:full-path="Pictures/8011b294fa63839b9d95da7ca4387c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"/><text:bookmark-start text:name="__RefHeading___sass_maor_1"/><text:bookmark-start text:name="sass_maor"/>Sass Maor<text:bookmark-end text:name="__RefHeading___sass_maor_1"/><text:bookmark-end text:name="sass_mao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6, 8.25433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06.68cm"><draw:text-box><text:p text:style-name="legendcenter"><draw:frame draw:style-name="media" draw:name="Array" text:anchor-type="as-char" draw:z-index="0" svg:width="106.68cm" svg:height="80.01cm"><draw:image xlink:href="Pictures/da4d23073612b329fbbb442845620684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1" svg:width="17.4625cm" style:rel-width="100%" svg:height="17.4625cm" style:rel-height="scale"><draw:image xlink:href="Pictures/8011b294fa63839b9d95da7ca4387c77.png" xlink:type="simple" xlink:show="embed" xlink:actuate="onLoad"/></draw:frame>Array</text:p></draw:text-box></draw:frame><text:a xlink:type="simple" xlink:href="https://de.wikipedia.org/wiki/Sass_Maor" text:style-name="Internet_20_link" text:visited-style-name="Visited_20_Internet_20_Link">Herkunft des Namens: Sass Maor (Dolomiten)</text:a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5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Vom Waldparkplatz aus folgt man dem Wanderweg bis zur Abzweigung „Felsenweg“.
Vom <text:span text:style-name="Strong_20_Emphasis">„unteren Felsenweg“</text:span> über die Felsentreppen bei der ersten Kehre direkt an die Südseite der beiden Türme <text:a xlink:type="simple" xlink:href="https://battert.info/felsen/cima_della_madonna" text:style-name="Internet_20_link" text:visited-style-name="Visited_20_Internet_20_Link">Cima della Madonna</text:a> und „Sass Maor“.
Die Nordseite erreicht man über den Abstieg durch die Grüne Rinne (II) oder mit kurzer einfacher Kletterei (II) <text:a xlink:type="simple" xlink:href="https://battert.info/felsen/hohe_wand" text:style-name="Internet_20_link" text:visited-style-name="Visited_20_Internet_20_Link">Hohe Wand</text:a> / Westseite der <text:a xlink:type="simple" xlink:href="https://battert.info/felsen/falkenwand" text:style-name="Internet_20_link" text:visited-style-name="Visited_20_Internet_20_Link">Falkenwand</text:a> aus.</text:p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sass_maor/schusterkamin" text:style-name="Internet_20_link" text:visited-style-name="Visited_20_Internet_20_Link">Schuster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feedback" text:style-name="Internet_20_link" text:visited-style-name="Visited_20_Internet_20_Link">Feedback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pfingstkante" text:style-name="Internet_20_link" text:visited-style-name="Visited_20_Internet_20_Link">Pfing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pfingstkante_direkteinstieg" text:style-name="Internet_20_link" text:visited-style-name="Visited_20_Internet_20_Link">Pfingstkante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lechte_zeiten" text:style-name="Internet_20_link" text:visited-style-name="Visited_20_Internet_20_Link">Schlechte Zeit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franzosenwandl" text:style-name="Internet_20_link" text:visited-style-name="Visited_20_Internet_20_Link">Franzosen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mittkamin" text:style-name="Internet_20_link" text:visited-style-name="Visited_20_Internet_20_Link">Schmitt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mittkamin_feuerzauber" text:style-name="Internet_20_link" text:visited-style-name="Visited_20_Internet_20_Link">Schmittkamin (Feuerzaub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mittkamin_plattenweg" text:style-name="Internet_20_link" text:visited-style-name="Visited_20_Internet_20_Link">Schmittkamin (Plattenw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mittkamin_schulterriss" text:style-name="Internet_20_link" text:visited-style-name="Visited_20_Internet_20_Link">Schmittkamin (Schulter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mittkamin_bogenriss" text:style-name="Internet_20_link" text:visited-style-name="Visited_20_Internet_20_Link">Schmittkamin (Bogen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mittkamin_vorturm_ostwand" text:style-name="Internet_20_link" text:visited-style-name="Visited_20_Internet_20_Link">Schmittkamin (Vorturm Ost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hartmannswandl" text:style-name="Internet_20_link" text:visited-style-name="Visited_20_Internet_20_Link">Hartmanns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der_kleine_prinz" text:style-name="Internet_20_link" text:visited-style-name="Visited_20_Internet_20_Link">Der kleine Prinz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uedverschneidung" text:style-name="Internet_20_link" text:visited-style-name="Visited_20_Internet_20_Link">Süd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ostkante" text:style-name="Internet_20_link" text:visited-style-name="Visited_20_Internet_20_Link">Ost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ostkante_einstiegsvariante" text:style-name="Internet_20_link" text:visited-style-name="Visited_20_Internet_20_Link">Ostkante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ostkante_variante_nach_norden" text:style-name="Internet_20_link" text:visited-style-name="Visited_20_Internet_20_Link">Ostkante (Variante nach Norde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vagabundenriss" text:style-name="Internet_20_link" text:visited-style-name="Visited_20_Internet_20_Link">Vagabunden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vagabundenriss_rissvariante" text:style-name="Internet_20_link" text:visited-style-name="Visited_20_Internet_20_Link">Vagabundenriss (Ris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vagabundenriss_ueberholspur" text:style-name="Internet_20_link" text:visited-style-name="Visited_20_Internet_20_Link">Vagabundenriss (Überholspu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vagabundenriss_vagabundenwand" text:style-name="Internet_20_link" text:visited-style-name="Visited_20_Internet_20_Link">Vagabundenriss (Vagabunden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vagabundenriss_beutelwolf" text:style-name="Internet_20_link" text:visited-style-name="Visited_20_Internet_20_Link">Vagabundenriss (Beutelwolf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boulderkante" text:style-name="Internet_20_link" text:visited-style-name="Visited_20_Internet_20_Link">Bould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vorgipfel_nordwaendel" text:style-name="Internet_20_link" text:visited-style-name="Visited_20_Internet_20_Link">Vorgipfel Nordwände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zauberpfeiler" text:style-name="Internet_20_link" text:visited-style-name="Visited_20_Internet_20_Link">Zauber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duelferweg" text:style-name="Internet_20_link" text:visited-style-name="Visited_20_Internet_20_Link">Dülfer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schwabenweg" text:style-name="Internet_20_link" text:visited-style-name="Visited_20_Internet_20_Link">Schwab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sass_maor/kuhkamin" text:style-name="Internet_20_link" text:visited-style-name="Visited_20_Internet_20_Link">Kuhkamin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1:05</meta:creation-date>
    <dc:creator>Generated</dc:creator>
    <dc:date>2026-08-12T12::21:05</dc:date>
    <dc:language>en-US</dc:language>
    <meta:editing-cycles>1</meta:editing-cycles>
    <meta:editing-duration>PT0S</meta:editing-duration>
    <dc:title>felsen:sass_maor</dc:title>
  </office:meta>
</office:document-meta>
</file>