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schlossgruppe:ebersteinburgweg"/><text:bookmark-start text:name="__RefHeading___ebersteinburgweg_1"/><text:bookmark-start text:name="ebersteinburgweg"/>Ebersteinburgweg<text:bookmark-end text:name="__RefHeading___ebersteinburgweg_1"/><text:bookmark-end text:name="ebersteinburg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nicht bekannt (vor 1975)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A0, 4+</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Einstieg einige Meter rechts oberhalb der SO-Ecke des mittleren Riffs (rechts von <text:a xlink:type="simple" xlink:href="https://battert.info/felsen/schlossgruppe/reichenhaller_weg" text:style-name="Internet_20_link" text:visited-style-name="Visited_20_Internet_20_Link">Reichenhaller Weg</text:a>) unter einer Verschneidung, der die Route folgt. Durch die Verschneidung und an deren Ende leicht rechts über eine abdrängende Wandstelle (BH). Danach nach links (BH) um die Kante unter eine Wand mit einem markanten Riss. Durch diesen hoch (BH) und über kurzes, abdrängendes Wandstück (BH) zum Grat mit Stand. Die Schlüsselstelle kann links umgangen werden, indem die Einstiegsverschneidung weiter bis in das geneigte Gelände unter der Schlusswand verfolgt wird (dann ca. 4). Vom vorletzen BH kann auch nach rechts über einen Riss an der Kante oder nach links über die Wand ausgestiegen werden.</text:p>
      <text:h text:style-name="Heading_20_3" text:outline-level="3"><text:bookmark-start text:name="__RefHeading___zustieg_8"/><text:bookmark-start text:name="zustieg"/>Zustieg<text:bookmark-end text:name="__RefHeading___zustieg_8"/><text:bookmark-end text:name="zustieg"/></text:h>
      <text:list text:style-name="List_20_1" text:continue-numbering="false">
        <text:list-item>
          <text:p text:style-name="List_20_1_Content_First"> zu Fuß über Zustiegspfad</text:p>
        </text:list-item>
        <text:list-item>
          <text:p text:style-name="List_20_1_Content_Last"> zu Fuß von Ritterplatte und Abseilen an Stand von <text:a xlink:type="simple" xlink:href="https://battert.info/felsen/schlossgruppe/schluchtpfeiler" text:style-name="Internet_20_link" text:visited-style-name="Visited_20_Internet_20_Link">Schluchtpfeiler</text:a></text:p>
        </text:list-item>
      </text:list>
      <text:h text:style-name="Heading_20_3" text:outline-level="3"><text:bookmark-start text:name="__RefHeading___stand_9"/><text:bookmark-start text:name="stand"/>Stand<text:bookmark-end text:name="__RefHeading___stand_9"/><text:bookmark-end text:name="stand"/></text:h>
      <text:p text:style-name="Text_20_body">1 BH</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Abseilen an Stand nach Süden (über <text:a xlink:type="simple" xlink:href="https://battert.info/felsen/schlossgruppe/schliesslerverschneidung" text:style-name="Internet_20_link" text:visited-style-name="Visited_20_Internet_20_Link">Schließlerverschneidung</text:a>)</text:p>
      <text:p text:style-name="Text_20_body"><text:span text:style-name="Strong_20_Emphasis"><text:a xlink:type="simple" xlink:href="https://battert.info/akn/felsen/schlossgruppe/ebersteinburg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3T08::30:44</meta:creation-date>
    <dc:creator>Generated</dc:creator>
    <dc:date>2026-08-13T08::30:44</dc:date>
    <dc:language>en-US</dc:language>
    <meta:editing-cycles>1</meta:editing-cycles>
    <meta:editing-duration>PT0S</meta:editing-duration>
    <dc:title>felsen:schlossgruppe:ebersteinburgweg</dc:title>
  </office:meta>
</office:document-meta>
</file>