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ebersteinburgweg_b_side"/><text:bookmark-start text:name="__RefHeading___felsenschlossgruppeebersteinburgweg_ebersteinburgweg_b-side_1"/><text:bookmark-start text:name="felsenschlossgruppeebersteinburgweg_ebersteinburgweg_b-side"/>[[felsen:schlossgruppe:ebersteinburgweg|Ebersteinburgweg]] (B-Side)<text:bookmark-end text:name="__RefHeading___felsenschlossgruppeebersteinburgweg_ebersteinburgweg_b-side_1"/><text:bookmark-end text:name="felsenschlossgruppeebersteinburgweg_ebersteinburgweg_b-sid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an der Platte links des Einstiegs des <text:a xlink:type="simple" xlink:href="https://www.battert.info/felsen/schlossgruppe/ebersteinburgweg" text:style-name="Internet_20_link" text:visited-style-name="Visited_20_Internet_20_Link">Ebersteinburgweg</text:a>s. Direkt durch die Platte (BH) bis auf breites Band. Dort verspannte kleine Keile (KK1 und 2) möglich in horizontalen Rissen. Weiter an der rechten Kante (BH), um kurz darauf weiter nach klinks zu queren (BH). Gerade hoch über geneigtes Gelände in den <text:a xlink:type="simple" xlink:href="https://www.battert.info/felsen/schlossgruppe/ebersteinburgweg" text:style-name="Internet_20_link" text:visited-style-name="Visited_20_Internet_20_Link">Ebersteinburgweg</text:a>.</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www.battert.info/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p text:style-name="Text_20_body">Stand von <text:a xlink:type="simple" xlink:href="https://www.battert.info/felsen/schlossgruppe/ebersteinburgweg" text:style-name="Internet_20_link" text:visited-style-name="Visited_20_Internet_20_Link">Ebersteinburgweg</text:a></text:p>
      <text:p text:style-name="Text_20_body"><text:span text:style-name="Strong_20_Emphasis"><text:a xlink:type="simple" xlink:href="https://www.battert.info/akn/felsen/schlossgruppe/ebersteinburgweg_b_sid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9::24:39</meta:creation-date>
    <dc:creator>Generated</dc:creator>
    <dc:date>2026-08-12T09::24:39</dc:date>
    <dc:language>en-US</dc:language>
    <meta:editing-cycles>1</meta:editing-cycles>
    <meta:editing-duration>PT0S</meta:editing-duration>
    <dc:title>felsen:schlossgruppe:ebersteinburgweg_b_side</dc:title>
  </office:meta>
</office:document-meta>
</file>