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gute_route"/><text:bookmark-start text:name="__RefHeading___gute_route_1"/><text:bookmark-start text:name="gute_route"/>Gute Route<text:bookmark-end text:name="__RefHeading___gute_route_1"/><text:bookmark-end text:name="gute_rou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von „Zeitenwend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bdrängender Einstieg an guten Griffen in einem Handriss. Daran empor bis Dach (BH), Dach links umgehen und rechts des Kamins über brüchiges Gelände zu glattem Wändchen rechts der Kante des Massivs. An guten Griffen links des Dächels empor. Weiter geradeaus, gefährlich brüchige Schuppe links umgehen (am besten nicht berühren!). Cam 0,4 doppelt nützlich im oberen Teil.</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p text:style-name="Text_20_body">Block</text:p>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an Stand von <text:a xlink:type="simple" xlink:href="https://battert.info/felsen/schlossgruppe/schluchtpfeiler" text:style-name="Internet_20_link" text:visited-style-name="Visited_20_Internet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s://battert.info/akn/felsen/schlossgruppe/gute_rou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4:45</meta:creation-date>
    <dc:creator>Generated</dc:creator>
    <dc:date>2026-08-12T13::04:45</dc:date>
    <dc:language>en-US</dc:language>
    <meta:editing-cycles>1</meta:editing-cycles>
    <meta:editing-duration>PT0S</meta:editing-duration>
    <dc:title>felsen:schlossgruppe:gute_route</dc:title>
  </office:meta>
</office:document-meta>
</file>