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lossgruppe:oktoberwandl"/><text:bookmark-start text:name="__RefHeading___oktoberwandl_1"/><text:bookmark-start text:name="oktoberwandl"/>Oktoberwandl<text:bookmark-end text:name="__RefHeading___oktoberwandl_1"/><text:bookmark-end text:name="oktoberwand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5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bei Haken rechts vom <text:a xlink:type="simple" xlink:href="https://battert.info/felsen/schlossgruppe/septemberwandl" text:style-name="Internet_20_link" text:visited-style-name="Visited_20_Internet_20_Link">Septemberwandl</text:a> und links von <text:a xlink:type="simple" xlink:href="https://battert.info/felsen/schlossgruppe/rock_n_roll" text:style-name="Internet_20_link" text:visited-style-name="Visited_20_Internet_20_Link">It's a long way</text:a>. Den Haken folgend durch die Wand. Nach dem 5. BH Cam 1 o.ä. in einer Art Lettenloch. Weiter oben KK möglich. Dann in die Gufel zum letzten BH vom <text:a xlink:type="simple" xlink:href="https://battert.info/felsen/schlossgruppe/septemberwandl" text:style-name="Internet_20_link" text:visited-style-name="Visited_20_Internet_20_Link">Septemberwandl</text:a>. Dort UL/Abseilen oder weiter zum Gipfel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list text:style-name="List_20_1" text:continue-numbering="false">
        <text:list-item>
          <text:p text:style-name="List_20_1_Content_First"> zu Fuß über Zustiegspfad</text:p>
        </text:list-item>
        <text:list-item>
          <text:p text:style-name="List_20_1_Content_Last"> zu Fuß von Ritterplatte und Abseilen an Stand von <text:a xlink:type="simple" xlink:href="https://battert.info/felsen/schlossgruppe/schluchtpfeiler" text:style-name="Internet_20_link" text:visited-style-name="Visited_20_Internet_20_Link">Schluchtpfeiler</text:a></text:p>
        </text:list-item>
      </text:list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Block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UL/Abseilen an letztem BH vom <text:a xlink:type="simple" xlink:href="https://battert.info/felsen/schlossgruppe/septemberwandl" text:style-name="Internet_20_link" text:visited-style-name="Visited_20_Internet_20_Link">Septemberwandl</text:a></text:p>
        </text:list-item>
        <text:list-item>
          <text:p text:style-name="List_20_1_Content"> Abseilen an Stand von <text:a xlink:type="simple" xlink:href="https://battert.info/felsen/schlossgruppe/schluchtpfeiler" text:style-name="Internet_20_link" text:visited-style-name="Visited_20_Internet_20_Link">Schluchtpfeiler</text:a></text:p>
        </text:list-item>
        <text:list-item>
          <text:p text:style-name="List_20_1_Content_Last"> zu Fuß zur Ritterplatte, weiterer Abstieg zu Fuß</text:p>
        </text:list-item>
      </text:list>
      <text:p text:style-name="Text_20_body"><text:span text:style-name="Strong_20_Emphasis"><text:a xlink:type="simple" xlink:href="https://battert.info/akn/felsen/schlossgruppe/oktoberwand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9:16</meta:creation-date>
    <dc:creator>Generated</dc:creator>
    <dc:date>2026-08-12T13::09:16</dc:date>
    <dc:language>en-US</dc:language>
    <meta:editing-cycles>1</meta:editing-cycles>
    <meta:editing-duration>PT0S</meta:editing-duration>
    <dc:title>felsen:schlossgruppe:oktoberwandl</dc:title>
  </office:meta>
</office:document-meta>
</file>