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oktoberwandl_climbers_lives_matter"/><text:bookmark-start text:name="__RefHeading___oktoberwandl_climbers_lives_matter_1"/><text:bookmark-start text:name="oktoberwandl_climbers_lives_matter"/>Oktoberwandl (Climbers Lives Matter)<text:bookmark-end text:name="__RefHeading___oktoberwandl_climbers_lives_matter_1"/><text:bookmark-end text:name="oktoberwandl_climbers_lives_matt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Wand rechts von <text:a xlink:type="simple" xlink:href="https://battert.info/felsen/schlossgruppe/shangri_la" text:style-name="Internet_20_link" text:visited-style-name="Visited_20_Internet_20_Link">Shangri-La</text:a>. Beim dritten BH nach links zum dritten BH vom <text:a xlink:type="simple" xlink:href="https://battert.info/felsen/schlossgruppe/oktoberwandl" text:style-name="Internet_20_link" text:visited-style-name="Visited_20_Internet_20_Link">Oktoberwandl</text:a> queren (Fr) und dieses weiterklettern. Vom dritten BH nach rechts in die <text:a xlink:type="simple" xlink:href="https://battert.info/felsen/schlossgruppe/zeitenwende" text:style-name="Internet_20_link" text:visited-style-name="Visited_20_Internet_20_Link">Zeitenwende</text:a> einqueren und über diese zum St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s://battert.info/felsen/schlossgruppe/schluchtpfeiler" text:style-name="Internet_20_link" text:visited-style-name="Visited_20_Internet_20_Link">Schluchtpfeiler</text:a></text:p>
        </text:list-item>
      </text:list>
      <text:p text:style-name="Text_20_body"><text:span text:style-name="Strong_20_Emphasis"><text:a xlink:type="simple" xlink:href="https://battert.info/akn/felsen/schlossgruppe/oktoberwandl_climbers_lives_matt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48</meta:creation-date>
    <dc:creator>Generated</dc:creator>
    <dc:date>2026-08-12T13::12:48</dc:date>
    <dc:language>en-US</dc:language>
    <meta:editing-cycles>1</meta:editing-cycles>
    <meta:editing-duration>PT0S</meta:editing-duration>
    <dc:title>felsen:schlossgruppe:oktoberwandl_climbers_lives_matter</dc:title>
  </office:meta>
</office:document-meta>
</file>