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q"/><text:bookmark-start text:name="__RefHeading___q_1"/><text:bookmark-start text:name="q"/>Q<text:bookmark-end text:name="__RefHeading___q_1"/><text:bookmark-end text:name="q"/></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7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zwischen <text:a xlink:type="simple" xlink:href="https://battert.info/felsen/schlossgruppe/schliesslerverschneidung" text:style-name="Internet_20_link" text:visited-style-name="Visited_20_Internet_20_Link">Schließlerverschneidung</text:a> und <text:a xlink:type="simple" xlink:href="https://battert.info/felsen/schlossgruppe/reichenhaller_weg" text:style-name="Internet_20_link" text:visited-style-name="Visited_20_Internet_20_Link">Reichenhaller Weg</text:a> an einer Kante unter einem kleinen Dach. Am ersten kleinen Dach links vorbei und den BH folgend gerade durch die Wand mit zwei weiteren Überhängen. Leichter, wenn die Schlüsselpassage zwischen 2. und 3. BH rechts der BH geklettert wird. </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p text:style-name="Text_20_body">1 B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Umlenken an Stand</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Kombinationen mit <text:a xlink:type="simple" xlink:href="https://battert.info/felsen/schlossgruppe/schliesslerverschneidung_vollendete" text:style-name="Internet_20_link" text:visited-style-name="Visited_20_Internet_20_Link">Vollendete</text:a> und <text:a xlink:type="simple" xlink:href="https://battert.info/felsen/schlossgruppe/rentnerdach" text:style-name="Internet_20_link" text:visited-style-name="Visited_20_Internet_20_Link">Rentnerdach</text:a> möglich.</text:p>
      <text:p text:style-name="Text_20_body">Routeninfos unvollständig, fehlende Daten werden nachgetragen</text:p>
      <text:p text:style-name="Text_20_body"><text:span text:style-name="Strong_20_Emphasis"><text:a xlink:type="simple" xlink:href="https://battert.info/akn/felsen/schlossgruppe/q"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1:43</meta:creation-date>
    <dc:creator>Generated</dc:creator>
    <dc:date>2026-08-12T13::11:43</dc:date>
    <dc:language>en-US</dc:language>
    <meta:editing-cycles>1</meta:editing-cycles>
    <meta:editing-duration>PT0S</meta:editing-duration>
    <dc:title>felsen:schlossgruppe:q</dc:title>
  </office:meta>
</office:document-meta>
</file>