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reichenhaller_weg"/><text:bookmark-start text:name="__RefHeading___reichenhaller_weg_1"/><text:bookmark-start text:name="reichenhaller_weg"/>Reichenhaller Weg<text:bookmark-end text:name="__RefHeading___reichenhaller_weg_1"/><text:bookmark-end text:name="reichenhaller_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7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Dieter Henning (1940)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A0, 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wenige Meter rechts von <text:a xlink:type="simple" xlink:href="https://battert.info/felsen/schlossgruppe/schliesslerverschneidung" text:style-name="Internet_20_link" text:visited-style-name="Visited_20_Internet_20_Link">Schließlerverschneidung</text:a> in kleinem Verschneidungswinkel. Den BH folgend durch die Wand und rechtshaltend an die Kante. Dort am letzten BH mit Ring abseilen oder weiter in geneigtes Gelände und entweder eher linkshaltend in einfacher Kletterei (E1) oder gerade über <text:a xlink:type="simple" xlink:href="https://battert.info/felsen/schlossgruppe/ebersteinburgweg" text:style-name="Internet_20_link" text:visited-style-name="Visited_20_Internet_20_Link">Ebersteinburgweg</text:a> (2 BH, E0) zum Stand von <text:a xlink:type="simple" xlink:href="https://battert.info/felsen/schlossgruppe/ebersteinburgweg" text:style-name="Internet_20_link" text:visited-style-name="Visited_20_Internet_20_Link">Ebersteinburgweg</text:a>. Im oberen Teil kreuzt <text:a xlink:type="simple" xlink:href="https://battert.info/felsen/schlossgruppe/rentnerdach" text:style-name="Internet_20_link" text:visited-style-name="Visited_20_Internet_20_Link">Rentnerdach</text:a> die Route von rechts nach links.</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1 BH</text:p>
        </text:list-item>
        <text:list-item>
          <text:p text:style-name="List_20_1_Content_Last"> Stand von <text:a xlink:type="simple" xlink:href="https://battert.info/felsen/schlossgruppe/ebersteinburgweg" text:style-name="Internet_20_link" text:visited-style-name="Visited_20_Internet_20_Link">Ebersteinburgweg</text:a></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Umlenken an Stand von Reichenhaller Weg</text:p>
        </text:list-item>
        <text:list-item>
          <text:p text:style-name="List_20_1_Content_Last"> Auf Grat aussteigen und Abseilen an Stand von <text:a xlink:type="simple" xlink:href="https://battert.info/felsen/schlossgruppe/ebersteinburgweg" text:style-name="Internet_20_link" text:visited-style-name="Visited_20_Internet_20_Link">Ebersteinburgweg</text:a></text:p>
        </text:list-item>
      </text:list>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Kombination mit dem Ausstieg von <text:a xlink:type="simple" xlink:href="https://battert.info/felsen/schlossgruppe/rentnerdach" text:style-name="Internet_20_link" text:visited-style-name="Visited_20_Internet_20_Link">Rentnerdach</text:a> möglich (Rentnerspaziergang, 7+).</text:p>
      <text:p text:style-name="Text_20_body">Routeninfos unvollständig, fehlende Daten werden nachgetragen</text:p>
      <text:p text:style-name="Text_20_body"><text:span text:style-name="Strong_20_Emphasis"><text:a xlink:type="simple" xlink:href="https://battert.info/akn/felsen/schlossgruppe/reichenhaller_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4:11</meta:creation-date>
    <dc:creator>Generated</dc:creator>
    <dc:date>2026-08-12T13::14:11</dc:date>
    <dc:language>en-US</dc:language>
    <meta:editing-cycles>1</meta:editing-cycles>
    <meta:editing-duration>PT0S</meta:editing-duration>
    <dc:title>felsen:schlossgruppe:reichenhaller_weg</dc:title>
  </office:meta>
</office:document-meta>
</file>