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reichenhaller_weg_rentnergymnastik"/><text:bookmark-start text:name="__RefHeading___reichenhaller_weg_rentnergymnastik_1"/><text:bookmark-start text:name="reichenhaller_weg_rentnergymnastik"/>Reichenhaller Weg (Rentnergymnastik)<text:bookmark-end text:name="__RefHeading___reichenhaller_weg_rentnergymnastik_1"/><text:bookmark-end text:name="reichenhaller_weg_rentnergymnastik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Kurz vor der Kreuzung Reichenhaller Weg / Rentnerdach leicht links haltend die Überhänge anklettern. Zwischen dem Ausstieg von Q und Rentnerdach. Im Überhang Cam 0,75 zwingend. Crux nach diesem.</text:p>
      <text:h text:style-name="Heading_20_3" text:outline-level="3"><text:bookmark-start text:name="__RefHeading___stand_6"/><text:bookmark-start text:name="stand"/>Stand<text:bookmark-end text:name="__RefHeading___stand_6"/><text:bookmark-end text:name="stand"/></text:h>
      <text:p text:style-name="Text_20_body">Stand von Q</text:p>
      <text:h text:style-name="Heading_20_3" text:outline-level="3"><text:bookmark-start text:name="__RefHeading___abstiegabseilen_7"/><text:bookmark-start text:name="abstiegabseilen"/>Abstieg / Abseilen<text:bookmark-end text:name="__RefHeading___abstiegabseilen_7"/><text:bookmark-end text:name="abstiegabseilen"/></text:h>
      <text:p text:style-name="Text_20_body">Abseilen an Stand von Q</text:p>
      <text:p text:style-name="Text_20_body"><text:span text:style-name="Strong_20_Emphasis"><text:a xlink:type="simple" xlink:href="https://battert.info/akn/felsen/schlossgruppe/reichenhaller_weg_rentnergymnastik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0:31</meta:creation-date>
    <dc:creator>Generated</dc:creator>
    <dc:date>2026-08-12T13::10:31</dc:date>
    <dc:language>en-US</dc:language>
    <meta:editing-cycles>1</meta:editing-cycles>
    <meta:editing-duration>PT0S</meta:editing-duration>
    <dc:title>felsen:schlossgruppe:reichenhaller_weg_rentnergymnastik</dc:title>
  </office:meta>
</office:document-meta>
</file>