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rock_n_roll"/><text:bookmark-start text:name="__RefHeading___it_s_a_long_way_to_the_top_if_you_wanna_rock_n_roll_1"/><text:bookmark-start text:name="it_s_a_long_way_to_the_top_if_you_wanna_rock_n_roll"/>It's a long way to the top if you wanna Rock 'n' Roll<text:bookmark-end text:name="__RefHeading___it_s_a_long_way_to_the_top_if_you_wanna_rock_n_roll_1"/><text:bookmark-end text:name="it_s_a_long_way_to_the_top_if_you_wanna_rock_n_rol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NH</text:p>
      <text:h text:style-name="Heading_20_3" text:outline-level="3"><text:bookmark-start text:name="__RefHeading___historie_5"/><text:bookmark-start text:name="historie"/>Historie<text:bookmark-end text:name="__RefHeading___historie_5"/><text:bookmark-end text:name="historie"/></text:h>
      <text:p text:style-name="Text_20_body">Ursprünglicher Name des oberen Teils ist nicht bekannt. Ob der untere Teil schon früher begangen wurde, ist ebenfalls nicht bekannt.</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n feinem, nach rechts hochziehendem Riss. An der Piazschuppe vorbei und in anschliessendem Riss bis zu Gufel. Von dort hinauf an der Kante in glatte Rissverschneidung (NH). An folgendem Pfeiler über zwei Überhänge immer an der Kante bleibend hinauf, gute Sicherungsmöglichkeiten eher links suchen. Mittlere KK besser doppelt.</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8"/><text:bookmark-start text:name="stand"/>Stand<text:bookmark-end text:name="__RefHeading___stand_8"/><text:bookmark-end text:name="stand"/></text:h>
      <text:p text:style-name="Text_20_body">Block</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Abseilen an Stand von <text:a xlink:type="simple" xlink:href="https://battert.info/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s://battert.info/akn/felsen/schlossgruppe/rock_n_rol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23</meta:creation-date>
    <dc:creator>Generated</dc:creator>
    <dc:date>2026-08-12T13::08:23</dc:date>
    <dc:language>en-US</dc:language>
    <meta:editing-cycles>1</meta:editing-cycles>
    <meta:editing-duration>PT0S</meta:editing-duration>
    <dc:title>felsen:schlossgruppe:rock_n_roll</dc:title>
  </office:meta>
</office:document-meta>
</file>