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iesslerverschneidung"/><text:bookmark-start text:name="__RefHeading___schliesslerverschneidung_1"/><text:bookmark-start text:name="schliesslerverschneidung"/>Schließlerverschneidung<text:bookmark-end text:name="__RefHeading___schliesslerverschneidung_1"/><text:bookmark-end text:name="schliessler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artin Schliessler (vor 1974)</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ca. 20 m rechts von <text:a xlink:type="simple" xlink:href="https://battert.info/felsen/schlossgruppe/schlosswand" text:style-name="Internet_20_link" text:visited-style-name="Visited_20_Internet_20_Link">Schlosswand</text:a> am Fuß einer glatten Verschneidung in der Südwand des mittleren Riffs. Durch die Verschneidung (KK, 2 BH) hinauf bis unter ein erstes Dach. Links am Dach vorbei in die Fortführung der Verschneidung bis zum 4. BH unter großem Dachriegel. Unterhalb des BH über die Wand nach links in Riss links der Begrenzungskante der Verschneidung. Nun gerade hinauf (1 BH) zu BH mit Ring bei Baum. Hier abseilen oder weiter zu Stand von <text:a xlink:type="simple" xlink:href="https://battert.info/felsen/schlossgruppe/ebersteinburgweg" text:style-name="Internet_20_link" text:visited-style-name="Visited_20_Internet_20_Link">Ebersteinburgweg</text:a> auf dem Grat und dort abseil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BH mit Ring</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 von Schließlerverschneidung</text:p>
        </text:list-item>
        <text:list-item>
          <text:p text:style-name="List_20_1_Content_Last"> Abseilen an Stand von <text:a xlink:type="simple" xlink:href="https://battert.info/felsen/schlossgruppe/ebersteinburgweg" text:style-name="Internet_20_link" text:visited-style-name="Visited_20_Internet_20_Link">Ebersteinburgweg</text:a></text:p>
        </text:list-item>
      </text:list>
      <text:p text:style-name="Text_20_body"><text:span text:style-name="Strong_20_Emphasis"><text:a xlink:type="simple" xlink:href="https://battert.info/akn/felsen/schlossgruppe/schliessler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7:59</meta:creation-date>
    <dc:creator>Generated</dc:creator>
    <dc:date>2026-08-12T13::07:59</dc:date>
    <dc:language>en-US</dc:language>
    <meta:editing-cycles>1</meta:editing-cycles>
    <meta:editing-duration>PT0S</meta:editing-duration>
    <dc:title>felsen:schlossgruppe:schliesslerverschneidung</dc:title>
  </office:meta>
</office:document-meta>
</file>