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schlossverschneidung"/><text:bookmark-start text:name="__RefHeading___schlossverschneidung_1"/><text:bookmark-start text:name="schlossverschneidung"/>Schlossverschneidung<text:bookmark-end text:name="__RefHeading___schlossverschneidung_1"/><text:bookmark-end text:name="schlossverschneidun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4 BH<text:line-break/></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icht bekannt (vor 1975) </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Einstieg am Eckpfeiler des östlichen Massivs. Steil zum ersten BH (brüchig) und über kurzen Überhang in eine Rissverschneidung. Dieser bis zum Ende folgen und dann nach rechts queren. Beim letzten BH gerade hoch über die Wand (schlecht abzusichern, aber leichter) eher links des Verschneidungswinkels zum Ausstieg (brüchig). Der Stand ist rechter Hand noch vor dem Ausstieg auf das bewachsene Gamsband.</text:p>
      <text:h text:style-name="Heading_20_3" text:outline-level="3"><text:bookmark-start text:name="__RefHeading___zustieg_7"/><text:bookmark-start text:name="zustieg"/>Zustieg<text:bookmark-end text:name="__RefHeading___zustieg_7"/><text:bookmark-end text:name="zustieg"/></text:h>
      <text:list text:style-name="List_20_1" text:continue-numbering="false">
        <text:list-item>
          <text:p text:style-name="List_20_1_Content_First"> Von unten: zu Fuß über Zustiegspfad</text:p>
        </text:list-item>
        <text:list-item>
          <text:p text:style-name="List_20_1_Content_Last"> Von oben: zu Fuß von Ritterplatte und Abseilen an Stand von <text:a xlink:type="simple" xlink:href="https://battert.info/felsen/schlossgruppe/schlossriss" text:style-name="Internet_20_link" text:visited-style-name="Visited_20_Internet_20_Link">Schlossriss</text:a> und Abseilen an Stand von <text:a xlink:type="simple" xlink:href="#felsen:schlossgruppe:schlossverschneidung" text:style-name="Local_20_link" text:visited-style-name="Visited_20_Local_20_Link">Schlossverschneidung</text:a></text:p>
        </text:list-item>
      </text:list>
      <text:h text:style-name="Heading_20_3" text:outline-level="3"><text:bookmark-start text:name="__RefHeading___stand_8"/><text:bookmark-start text:name="stand"/>Stand<text:bookmark-end text:name="__RefHeading___stand_8"/><text:bookmark-end text:name="stand"/></text:h>
      <text:list text:style-name="List_20_1" text:continue-numbering="false">
        <text:list-item>
          <text:p text:style-name="List_20_1_Content_First"> 1 BH</text:p>
        </text:list-item>
        <text:list-item>
          <text:p text:style-name="List_20_1_Content_Last"> großer Block auf dem Gamsband</text:p>
        </text:list-item>
      </text:list>
      <text:h text:style-name="Heading_20_3" text:outline-level="3"><text:bookmark-start text:name="__RefHeading___abstiegabseilen_9"/><text:bookmark-start text:name="abstiegabseilen"/>Abstieg / Abseilen<text:bookmark-end text:name="__RefHeading___abstiegabseilen_9"/><text:bookmark-end text:name="abstiegabseilen"/></text:h>
      <text:list text:style-name="List_20_1" text:continue-numbering="false">
        <text:list-item>
          <text:p text:style-name="List_20_1_Content_First"> Abseilen an Stand von <text:a xlink:type="simple" xlink:href="#felsen:schlossgruppe:schlossverschneidung" text:style-name="Local_20_link" text:visited-style-name="Visited_20_Local_20_Link">Schlossverschneidung</text:a></text:p>
        </text:list-item>
        <text:list-item>
          <text:p text:style-name="List_20_1_Content_Last"> eine Route auf den NO-Turm klettern und zu Fuß zur Ritterplatte oder über das Gamsband dorthin </text:p>
        </text:list-item>
      </text:list>
      <text:p text:style-name="Text_20_body"><text:span text:style-name="Strong_20_Emphasis"><text:a xlink:type="simple" xlink:href="https://battert.info/akn/felsen/schlossgruppe/schlossverschneidun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8:59</meta:creation-date>
    <dc:creator>Generated</dc:creator>
    <dc:date>2026-08-12T13::08:59</dc:date>
    <dc:language>en-US</dc:language>
    <meta:editing-cycles>1</meta:editing-cycles>
    <meta:editing-duration>PT0S</meta:editing-duration>
    <dc:title>felsen:schlossgruppe:schlossverschneidung</dc:title>
  </office:meta>
</office:document-meta>
</file>