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lossgruppe:schlosswand_rissausstieg"/><text:bookmark-start text:name="__RefHeading___schlosswand_rissausstieg_1"/><text:bookmark-start text:name="schlosswand_rissausstieg"/>Schloßwand (Rissausstieg)<text:bookmark-end text:name="__RefHeading___schlosswand_rissausstieg_1"/><text:bookmark-end text:name="schlosswand_rissaus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Die 2. SL von <text:a xlink:type="simple" xlink:href="https://battert.info/felsen/schlossgruppe/schlosswand" text:style-name="Internet_20_link" text:visited-style-name="Visited_20_Internet_20_Link">Schlosswand</text:a> bis zur SU, dann rechts um die Kante (NH) und an schräg rechts nach oben laufendem, abdrängendem Riss (NH) zum Ausstieg.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Block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Abseilen an Stand von <text:a xlink:type="simple" xlink:href="https://battert.info/felsen/schlossgruppe/schluchtpfeiler" text:style-name="Internet_20_link" text:visited-style-name="Visited_20_Internet_20_Link">Schluchtpfeiler</text:a></text:p>
        </text:list-item>
        <text:list-item>
          <text:p text:style-name="List_20_1_Content_Last"> zu Fuß zur Ritterplatte, weiterer Abstieg zu Fuß</text:p>
        </text:list-item>
      </text:list>
      <text:p text:style-name="Text_20_body"><text:span text:style-name="Strong_20_Emphasis"><text:a xlink:type="simple" xlink:href="https://battert.info/akn/felsen/schlossgruppe/schlosswand_rissaussti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0:31</meta:creation-date>
    <dc:creator>Generated</dc:creator>
    <dc:date>2026-08-12T13::10:31</dc:date>
    <dc:language>en-US</dc:language>
    <meta:editing-cycles>1</meta:editing-cycles>
    <meta:editing-duration>PT0S</meta:editing-duration>
    <dc:title>felsen:schlossgruppe:schlosswand_rissausstieg</dc:title>
  </office:meta>
</office:document-meta>
</file>