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eptemberwandl"/><text:bookmark-start text:name="__RefHeading___septemberwandl_1"/><text:bookmark-start text:name="septemberwandl"/>Septemberwandl<text:bookmark-end text:name="__RefHeading___septemberwandl_1"/><text:bookmark-end text:name="septemberwandl"/></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Michael Hummel mit Markus Uhl oder Ralf Kaiser (September 1979)</text:p>
      <text:h text:style-name="Heading_20_3" text:outline-level="3"><text:bookmark-start text:name="__RefHeading___historie_6"/><text:bookmark-start text:name="historie"/>Historie<text:bookmark-end text:name="__RefHeading___historie_6"/><text:bookmark-end text:name="historie"/></text:h>
      <text:p text:style-name="Text_20_body">Erstbegangen von unten. Am letzten NH hing ein Wandbuch in einer Kaba-Dose, das irgendwann verschwand.</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m Ende eines Bands, das von rechts her unter die S-Wand des ersten Sporn leitet. Dort über Stufen an den Beginn einer bogenförmigen Schuppe, die nach rechts zieht. An dieser entlang bis zum ersten BH. Von da an den Haken folgend in die Ausstiegsverschneidung.</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p text:style-name="Text_20_body">Block</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an Stand von <text:a xlink:type="simple" xlink:href="https://battert.info/felsen/schlossgruppe/schluchtpfeiler" text:style-name="Internet_20_link" text:visited-style-name="Visited_20_Internet_20_Link">Schluchtpfeiler</text:a></text:p>
        </text:list-item>
        <text:list-item>
          <text:p text:style-name="List_20_1_Content_Last"> zu Fuß zur Ritterplatte, weiterer Abstieg zu Fuß</text:p>
        </text:list-item>
      </text:list>
      <text:p text:style-name="Text_20_body"><text:span text:style-name="Strong_20_Emphasis"><text:a xlink:type="simple" xlink:href="https://battert.info/akn/felsen/schlossgruppe/septemberwandl"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07</meta:creation-date>
    <dc:creator>Generated</dc:creator>
    <dc:date>2026-08-12T13::08:07</dc:date>
    <dc:language>en-US</dc:language>
    <meta:editing-cycles>1</meta:editing-cycles>
    <meta:editing-duration>PT0S</meta:editing-duration>
    <dc:title>felsen:schlossgruppe:septemberwandl</dc:title>
  </office:meta>
</office:document-meta>
</file>