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eptemberwandl_projekt"/><text:bookmark-start text:name="__RefHeading___septemberwandl_projekt_ausstiegsvariante_1"/><text:bookmark-start text:name="septemberwandl_projekt_ausstiegsvariante"/>Septemberwandl Projekt Ausstiegsvariante<text:bookmark-end text:name="__RefHeading___septemberwandl_projekt_ausstiegsvariante_1"/><text:bookmark-end text:name="septemberwandl_projekt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<text:span text:style-name="Strong_20_Emphasis"><text:a xlink:type="simple" xlink:href="https://battert.info/akn/felsen/schlossgruppe/septemberwandl_projek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36</meta:creation-date>
    <dc:creator>Generated</dc:creator>
    <dc:date>2026-08-12T13::09:36</dc:date>
    <dc:language>en-US</dc:language>
    <meta:editing-cycles>1</meta:editing-cycles>
    <meta:editing-duration>PT0S</meta:editing-duration>
    <dc:title>felsen:schlossgruppe:septemberwandl_projekt</dc:title>
  </office:meta>
</office:document-meta>
</file>