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unkaswandl"/><text:bookmark-start text:name="__RefHeading___unkaswandl_1"/><text:bookmark-start text:name="unkaswandl"/>Unkaswandl<text:bookmark-end text:name="__RefHeading___unkaswandl_1"/><text:bookmark-end text:name="unkaswandl"/></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2 BH, 2 N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vor 1975)</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5</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rechts oberhalb von <text:a xlink:type="simple" xlink:href="https://battert.info/felsen/schlossgruppe/schlossverschneidung" text:style-name="Internet_20_link" text:visited-style-name="Visited_20_Internet_20_Link">Schlossverschneidung</text:a>, unterhalb eines kleinen Vorturms in der senkrechten Ostwand unter dem Gamsband. Durch kurze Rissverschneidung (NH) empor und über nach rechts über ansteigende Rampe (NH, Rampe tief anklettern), nun gerade durch senkrechte Wand (2 BH) auf das Gamsband. Stand an großem Felsblock. Die Route dürfte für kleinere Leute schwerer sein. Fr 0,5 doppelt nützlich.</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Von unten: zu Fuß über Zustiegspfad</text:p>
        </text:list-item>
        <text:list-item>
          <text:p text:style-name="List_20_1_Content_Last"> Von oben: zu Fuß von Ritterplatte und Abseilen an Stand von <text:a xlink:type="simple" xlink:href="https://battert.info/felsen/schlossgruppe/schlossriss" text:style-name="Internet_20_link" text:visited-style-name="Visited_20_Internet_20_Link">Schlossriss</text:a> und Abseilen an Stand von <text:a xlink:type="simple" xlink:href="https://battert.info/felsen/schlossgruppe/schlossverschneidung" text:style-name="Internet_20_link" text:visited-style-name="Visited_20_Internet_20_Link">Schlossverschneidung</text:a></text:p>
        </text:list-item>
      </text:list>
      <text:h text:style-name="Heading_20_3" text:outline-level="3"><text:bookmark-start text:name="__RefHeading___stand_9"/><text:bookmark-start text:name="stand"/>Stand<text:bookmark-end text:name="__RefHeading___stand_9"/><text:bookmark-end text:name="stand"/></text:h>
      <text:p text:style-name="Text_20_body">Block</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an Stand von <text:a xlink:type="simple" xlink:href="https://battert.info/felsen/schlossgruppe/schlossverschneidung" text:style-name="Internet_20_link" text:visited-style-name="Visited_20_Internet_20_Link">Schlossverschneidung</text:a></text:p>
        </text:list-item>
        <text:list-item>
          <text:p text:style-name="List_20_1_Content_Last"> zu Fuß auf dem Gamsband kurz nach rechts,  eine Route auf den NO-Turm klettern und zu Fuß zur Ritterplatte</text:p>
        </text:list-item>
      </text:list>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Möglicherweise handlt es sich beim Unkaswandl auch um die Route <text:a xlink:type="simple" xlink:href="https://battert.info/felsen/schlossgruppe/watch_your_back" text:style-name="Internet_20_link" text:visited-style-name="Visited_20_Internet_20_Link">Watch your back</text:a> oder <text:a xlink:type="simple" xlink:href="https://battert.info/felsen/schlossgruppe/nordwand" text:style-name="Internet_20_link" text:visited-style-name="Visited_20_Internet_20_Link">Nordwand</text:a>.</text:p>
      <text:p text:style-name="Text_20_body">Routeninfos unvollständig, fehlende Daten werden nachgetragen</text:p>
      <text:p text:style-name="Text_20_body"><text:span text:style-name="Strong_20_Emphasis"><text:a xlink:type="simple" xlink:href="https://battert.info/akn/felsen/schlossgruppe/unkaswandl"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7:40</meta:creation-date>
    <dc:creator>Generated</dc:creator>
    <dc:date>2026-08-12T13::07:40</dc:date>
    <dc:language>en-US</dc:language>
    <meta:editing-cycles>1</meta:editing-cycles>
    <meta:editing-duration>PT0S</meta:editing-duration>
    <dc:title>felsen:schlossgruppe:unkaswandl</dc:title>
  </office:meta>
</office:document-meta>
</file>