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wandel"/><text:bookmark-start text:name="__RefHeading___wandel_1"/><text:bookmark-start text:name="wandel"/>Wandel<text:bookmark-end text:name="__RefHeading___wandel_1"/><text:bookmark-end text:name="wa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5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n der Schlucht rechts der Kante, anfangs der Rissspur folgend, an kleingriffigem, abdrängendem Wändchen empor. Die nach rechts ansteigenden Leisten am Einstieg von Ernie ignorier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m Stand von „Schluchtpfeiler“</text:p>
        </text:list-item>
      </text:list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list text:style-name="List_20_1" text:continue-numbering="false">
        <text:list-item>
          <text:p text:style-name="List_20_1_Content_First"> 1. Stand von „Schlosswand“</text:p>
        </text:list-item>
        <text:list-item>
          <text:p text:style-name="List_20_1_Content_Last"> Stand/Umlenken am Stand von „Ernie“</text:p>
        </text:list-item>
      </text:list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weiter über 2. SL „Schlosswand“ oder eine Variante</text:p>
        </text:list-item>
        <text:list-item>
          <text:p text:style-name="List_20_1_Content"> Abseilen am 1. Stand von „Schlosswand“</text:p>
        </text:list-item>
        <text:list-item>
          <text:p text:style-name="List_20_1_Content_Last"> Abseilen/Umlenken am Stand von „Ernie“</text:p>
        </text:list-item>
      </text:list>
      <text:p text:style-name="Text_20_body"><text:span text:style-name="Strong_20_Emphasis"><text:a xlink:type="simple" xlink:href="https://battert.info/akn/felsen/schlossgruppe/wa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28</meta:creation-date>
    <dc:creator>Generated</dc:creator>
    <dc:date>2026-08-12T13::11:28</dc:date>
    <dc:language>en-US</dc:language>
    <meta:editing-cycles>1</meta:editing-cycles>
    <meta:editing-duration>PT0S</meta:editing-duration>
    <dc:title>felsen:schlossgruppe:wandel</dc:title>
  </office:meta>
</office:document-meta>
</file>