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fc84f47cd219619a6b01fa2e64e5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"/><text:bookmark-start text:name="__RefHeading___schlossgruppe_1"/><text:bookmark-start text:name="schlossgruppe"/>Schloßgruppe<text:bookmark-end text:name="__RefHeading___schlossgruppe_1"/><text:bookmark-end text:name="schlossgrupp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52, 8.24621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6.8527083333333cm" style:rel-width="100%"><draw:text-box><text:p text:style-name="legendcenter"><draw:frame draw:style-name="media" draw:name="Array" text:anchor-type="as-char" draw:z-index="0" svg:width="6.8527083333333cm" style:rel-width="100%" svg:height="6.8527083333333cm" style:rel-height="scale"><draw:image xlink:href="Pictures/47fc84f47cd219619a6b01fa2e64e511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43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Vom Unteren Felsenweg:</text:p>
      <text:list text:style-name="List_20_1" text:continue-numbering="false">
        <text:list-item>
          <text:p text:style-name="List_20_1_Content_First"> Vom <text:a xlink:type="simple" xlink:href="http://maps.google.com/maps?q=48.77589208710744, 8.265139824075291" text:style-name="Internet_20_link" text:visited-style-name="Visited_20_Internet_20_Link">Parkplatz Ebersteinburg</text:a> an der <text:span text:style-name="Strong_20_Emphasis">„unteren Batterthütte“</text:span> vorbei auf dem <text:span text:style-name="Strong_20_Emphasis">„unteren Felsenweg“</text:span> in 1,5km an der <text:a xlink:type="simple" xlink:href="https://battert.info/felsen/badener_wand" text:style-name="Internet_20_link" text:visited-style-name="Visited_20_Internet_20_Link">Badener Wand</text:a> vorbei Richtung „Altes Schloß“ nach ca. 500m unterhalb der Schlossgruppe über Pfad westlich des Geröllfeldes aufsteigen.</text:p>
        </text:list-item>
        <text:list-item>
          <text:p text:style-name="List_20_1_Content_Last">    Vom <text:a xlink:type="simple" xlink:href="http://maps.google.com/maps?q=48.77673540469295, 8.24329207340363" text:style-name="Internet_20_link" text:visited-style-name="Visited_20_Internet_20_Link">Parkplatz Altes Schloss</text:a> über den <text:span text:style-name="Strong_20_Emphasis">„unteren Felsenweg“</text:span> in 250m unterhalb der Schlossgruppe über Pfad westlich des Geröllfeldes aufsteigen. </text:p>
        </text:list-item>
      </text:list>
      <text:p text:style-name="Text_20_body"><text:span text:style-name="Strong_20_Emphasis"><text:span text:style-name="">Das Geröllfeld östlich der Wand aus Naturschutzgründen nicht betreten!</text:span></text:span></text:p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Route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Schwierigkeitsgrad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Ernsthaftigkeit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schlossgruppe/septemberwandl" text:style-name="Internet_20_link" text:visited-style-name="Visited_20_Internet_20_Link">Septemberwandl</text:a>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eptemberwandl_projekt" text:style-name="Internet_20_link" text:visited-style-name="Visited_20_Internet_20_Link">Septemberwandl (Projekt Ausstiegsvariante)</text:a>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oktoberwandl" text:style-name="Internet_20_link" text:visited-style-name="Visited_20_Internet_20_Link">Oktoberwandl</text:a>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oktoberwandl_climbers_lives_matter" text:style-name="Internet_20_link" text:visited-style-name="Visited_20_Internet_20_Link">Oktoberwandl (Climbers Lives Matter)</text:a>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rock_n_roll" text:style-name="Internet_20_link" text:visited-style-name="Visited_20_Internet_20_Link">It's a long way to the top if you wanna Rock 'n' Roll</text:a>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hangri_la" text:style-name="Internet_20_link" text:visited-style-name="Visited_20_Internet_20_Link">Shangri-La</text:a>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gute_route" text:style-name="Internet_20_link" text:visited-style-name="Visited_20_Internet_20_Link">Gute Route</text:a>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zeitenwende" text:style-name="Internet_20_link" text:visited-style-name="Visited_20_Internet_20_Link">Zeitenwende</text:a>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kaiserschmarrn" text:style-name="Internet_20_link" text:visited-style-name="Visited_20_Internet_20_Link">Kaiserschmarrn</text:a>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pole_shift" text:style-name="Internet_20_link" text:visited-style-name="Visited_20_Internet_20_Link">Pole Shift</text:a>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nibiru" text:style-name="Internet_20_link" text:visited-style-name="Visited_20_Internet_20_Link">Nibiru</text:a>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wand" text:style-name="Internet_20_link" text:visited-style-name="Visited_20_Internet_20_Link">Schloßwand</text:a>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wand_quickie" text:style-name="Internet_20_link" text:visited-style-name="Visited_20_Internet_20_Link">Schloßwand (Quickie)</text:a>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wand_klaus_trophy" text:style-name="Internet_20_link" text:visited-style-name="Visited_20_Internet_20_Link">Schloßwand (Klaus Trophy)</text:a>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wand_rissausstieg" text:style-name="Internet_20_link" text:visited-style-name="Visited_20_Internet_20_Link">Schloßwand (Rissausstieg)</text:a>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wand_neue_schlosswand" text:style-name="Internet_20_link" text:visited-style-name="Visited_20_Internet_20_Link">Schloßwand (Neue Schlosswand)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wand_schmarotzerkante" text:style-name="Internet_20_link" text:visited-style-name="Visited_20_Internet_20_Link"> Schloßwand (Schmarotzerkante)</text:a>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wand_rechter_riss" text:style-name="Internet_20_link" text:visited-style-name="Visited_20_Internet_20_Link">Schloßwand (Rechter Riss)</text:a>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wandel" text:style-name="Internet_20_link" text:visited-style-name="Visited_20_Internet_20_Link">Wandel</text:a>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ernie" text:style-name="Internet_20_link" text:visited-style-name="Visited_20_Internet_20_Link">Ernie</text:a>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ernie_ying_und_yang" text:style-name="Internet_20_link" text:visited-style-name="Visited_20_Internet_20_Link">Ernie (Yin und Yang)</text:a>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bert" text:style-name="Internet_20_link" text:visited-style-name="Visited_20_Internet_20_Link">Bert</text:a>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uchtpfeiler" text:style-name="Internet_20_link" text:visited-style-name="Visited_20_Internet_20_Link">Schluchtpfeiler</text:a>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black_hole_sun" text:style-name="Internet_20_link" text:visited-style-name="Visited_20_Internet_20_Link">Black Hole Sun</text:a>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iesslerverschneidung" text:style-name="Internet_20_link" text:visited-style-name="Visited_20_Internet_20_Link">Schliesslerverschneidung</text:a>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iesslerverschneidung_stairway_to_heaven" text:style-name="Internet_20_link" text:visited-style-name="Visited_20_Internet_20_Link">Schliesslerverschneidung (Stairway To Heaven)</text:a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iesslerverschneidung_unmittelbare" text:style-name="Internet_20_link" text:visited-style-name="Visited_20_Internet_20_Link">Schliesslerverschneidung (Unmittelbare)</text:a>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iesslerverschneidung_vollendete" text:style-name="Internet_20_link" text:visited-style-name="Visited_20_Internet_20_Link">Schliesslerverschneidung (Vollendete)</text:a>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q" text:style-name="Internet_20_link" text:visited-style-name="Visited_20_Internet_20_Link">Q</text:a>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reichenhaller_weg" text:style-name="Internet_20_link" text:visited-style-name="Visited_20_Internet_20_Link">Reichenhaller Weg</text:a>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reichenhaller_weg_rentnergymnastik" text:style-name="Internet_20_link" text:visited-style-name="Visited_20_Internet_20_Link">Reichenhaller Weg (Rentnergymnastik)</text:a>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rentnerdach" text:style-name="Internet_20_link" text:visited-style-name="Visited_20_Internet_20_Link">Rentnerdach</text:a>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ebersteinburgweg" text:style-name="Internet_20_link" text:visited-style-name="Visited_20_Internet_20_Link">Ebersteinburgweg</text:a>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ebersteinburgweg_b_side" text:style-name="Internet_20_link" text:visited-style-name="Visited_20_Internet_20_Link">Ebersteinburgweg (B-Side)</text:a>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verschneidung" text:style-name="Internet_20_link" text:visited-style-name="Visited_20_Internet_20_Link">Schloßverschneidung</text:a>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unkaswandl" text:style-name="Internet_20_link" text:visited-style-name="Visited_20_Internet_20_Link">Unkaswandl</text:a>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gamsband" text:style-name="Internet_20_link" text:visited-style-name="Visited_20_Internet_20_Link">Gamsband</text:a>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lossriss" text:style-name="Internet_20_link" text:visited-style-name="Visited_20_Internet_20_Link">Schlossriss</text:a>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rottgrenze" text:style-name="Internet_20_link" text:visited-style-name="Visited_20_Internet_20_Link">Schrottgrenze</text:a>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watch_your_back" text:style-name="Internet_20_link" text:visited-style-name="Visited_20_Internet_20_Link">Watch your back</text:a>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nordwand" text:style-name="Internet_20_link" text:visited-style-name="Visited_20_Internet_20_Link">Nordwand</text:a>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chlossgruppe/schollkamin" text:style-name="Internet_20_link" text:visited-style-name="Visited_20_Internet_20_Link">Schollkamin</text:a>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5:15</meta:creation-date>
    <dc:creator>Generated</dc:creator>
    <dc:date>2026-08-12T12::25:15</dc:date>
    <dc:language>en-US</dc:language>
    <meta:editing-cycles>1</meta:editing-cycles>
    <meta:editing-duration>PT0S</meta:editing-duration>
    <dc:title>felsen:schlossgruppe</dc:title>
  </office:meta>
</office:document-meta>
</file>