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birkenwand"/><text:bookmark-start text:name="__RefHeading___birkenwand_1"/><text:bookmark-start text:name="birkenwand"/>Birkenwand<text:bookmark-end text:name="__RefHeading___birkenwand_1"/><text:bookmark-end text:name="birk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 oder 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5
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7</meta:creation-date>
    <dc:creator>Generated</dc:creator>
    <dc:date>2026-08-12T13::04:47</dc:date>
    <dc:language>en-US</dc:language>
    <meta:editing-cycles>1</meta:editing-cycles>
    <meta:editing-duration>PT0S</meta:editing-duration>
    <dc:title>felsen:schoene_wand:birkenwand</dc:title>
  </office:meta>
</office:document-meta>
</file>