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oene_wand:luzifers_traum"/><text:bookmark-start text:name="__RefHeading___luzifers_traum_1"/><text:bookmark-start text:name="luzifers_traum"/>Luzifers Traum<text:bookmark-end text:name="__RefHeading___luzifers_traum_1"/><text:bookmark-end text:name="luzifers_traum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Rechts von Schönes Wandl in Falllinie des BH über die kompakte Wand (Fr) hinauf zum BH, über den BH in die geneigte Ausstiegswand und zum Stand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E: 1 BH
Stand: Stand von Schönes Wandl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zu Fuß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07</meta:creation-date>
    <dc:creator>Generated</dc:creator>
    <dc:date>2026-08-12T13::08:07</dc:date>
    <dc:language>en-US</dc:language>
    <meta:editing-cycles>1</meta:editing-cycles>
    <meta:editing-duration>PT0S</meta:editing-duration>
    <dc:title>felsen:schoene_wand:luzifers_traum</dc:title>
  </office:meta>
</office:document-meta>
</file>