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oene_wand:schoenes_wandl"/><text:bookmark-start text:name="__RefHeading___schoenes_wandl_1"/><text:bookmark-start text:name="schoenes_wandl"/>Schönes Wandl<text:bookmark-end text:name="__RefHeading___schoenes_wandl_1"/><text:bookmark-end text:name="schoenes_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uf dem großen Absatz des Vorbaus unter der Wand. Dem senkrechten Riss folgen, dann über die geneigte Ausstiegswand zum Stand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E: 1 BH
Stand: 1 BH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zu Fuß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Ursprüngliche Schwierigkeit: 4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4:36</meta:creation-date>
    <dc:creator>Generated</dc:creator>
    <dc:date>2026-08-12T13::14:36</dc:date>
    <dc:language>en-US</dc:language>
    <meta:editing-cycles>1</meta:editing-cycles>
    <meta:editing-duration>PT0S</meta:editing-duration>
    <dc:title>felsen:schoene_wand:schoenes_wandl</dc:title>
  </office:meta>
</office:document-meta>
</file>