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traumwandl"/><text:bookmark-start text:name="__RefHeading___traumwandl_1"/><text:bookmark-start text:name="traumwandl"/>Traumwandl<text:bookmark-end text:name="__RefHeading___traumwandl_1"/><text:bookmark-end text:name="traum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 oder 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an Baum</text:p>
        </text:list-item>
        <text:list-item>
          <text:p text:style-name="List_20_1_Content_Last"> Abseilen über Schönes Wandl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7:44</meta:creation-date>
    <dc:creator>Generated</dc:creator>
    <dc:date>2026-08-12T13::07:44</dc:date>
    <dc:language>en-US</dc:language>
    <meta:editing-cycles>1</meta:editing-cycles>
    <meta:editing-duration>PT0S</meta:editing-duration>
    <dc:title>felsen:schoene_wand:traumwandl</dc:title>
  </office:meta>
</office:document-meta>
</file>