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684eadd02a25f97310ab95ede531d097.jpg"/>
  <manifest:file-entry manifest:media-type="image/png" manifest:full-path="Pictures/5bf742f79a0ac58b3dbcfde3724f694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schoene_wand"/><text:bookmark-start text:name="__RefHeading___schoene_wand_1"/><text:bookmark-start text:name="schoene_wand"/>Schöne Wand<text:bookmark-end text:name="__RefHeading___schoene_wand_1"/><text:bookmark-end text:name="schoene_wand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p text:style-name="Text_20_body"><text:a xlink:type="simple" xlink:href="http://maps.google.com/maps?q=48.77711, 8.25364" text:style-name="Internet_20_link" text:visited-style-name="Visited_20_Internet_20_Link">Navigation öffnen</text:a></text:p>
      <text:h text:style-name="Heading_20_3" text:outline-level="3"><text:bookmark-start text:name="__RefHeading___bilder_3"/><text:bookmark-start text:name="bilder"/>Bilder<text:bookmark-end text:name="__RefHeading___bilder_3"/><text:bookmark-end text:name="bilder"/></text:h>
      <text:p text:style-name="Text_20_body"><draw:frame draw:style-name="media" draw:name="Array Legend" text:anchor-type="as-char" draw:z-index="0" svg:width="106.68cm"><draw:text-box><text:p text:style-name="legendcenter"><draw:frame draw:style-name="media" draw:name="Array" text:anchor-type="as-char" draw:z-index="0" svg:width="106.68cm" svg:height="80.01cm"><draw:image xlink:href="Pictures/684eadd02a25f97310ab95ede531d097.jpg" xlink:type="simple" xlink:show="embed" xlink:actuate="onLoad"/></draw:frame>Array</text:p></draw:text-box></draw:frame><draw:frame draw:style-name="media" draw:name="Array Legend" text:anchor-type="as-char" draw:z-index="0" svg:width="15.663333333333cm"><draw:text-box><text:p text:style-name="legendcenter"><draw:frame draw:style-name="media" draw:name="Array" text:anchor-type="as-char" draw:z-index="1" svg:width="15.663333333333cm" svg:height="15.663333333333cm"><draw:image xlink:href="Pictures/5bf742f79a0ac58b3dbcfde3724f6948.png" xlink:type="simple" xlink:show="embed" xlink:actuate="onLoad"/></draw:frame>Array</text:p></draw:text-box></draw:frame></text:p>
      <text:h text:style-name="Heading_20_3" text:outline-level="3"><text:bookmark-start text:name="__RefHeading___wandhoehe_4"/><text:bookmark-start text:name="wandhoehe"/>Wandhöhe<text:bookmark-end text:name="__RefHeading___wandhoehe_4"/><text:bookmark-end text:name="wandhoehe"/></text:h>
      <text:p text:style-name="Text_20_body">bis 20m</text:p>
      <text:h text:style-name="Heading_20_3" text:outline-level="3"><text:bookmark-start text:name="__RefHeading___anzahl_routen_5"/><text:bookmark-start text:name="anzahl_routen"/>Anzahl Routen<text:bookmark-end text:name="__RefHeading___anzahl_routen_5"/><text:bookmark-end text:name="anzahl_routen"/></text:h>
      <text:p text:style-name="Text_20_body">10</text:p>
      <text:h text:style-name="Heading_20_3" text:outline-level="3"><text:bookmark-start text:name="__RefHeading___zustieg_6"/><text:bookmark-start text:name="zustieg"/>Zustieg<text:bookmark-end text:name="__RefHeading___zustieg_6"/><text:bookmark-end text:name="zustieg"/></text:h>
      <text:list text:style-name="List_20_1" text:continue-numbering="false">
        <text:list-item>
          <text:p text:style-name="LastListParagraph_List_20_1_Content_First"> Vom <text:span text:style-name="Strong_20_Emphasis">„oberen Felsenweg“:</text:span> auf Felsentreppen direkt zu den Einstigen in einer Kehre.</text:p>
        </text:list-item>
      </text:list>
      <text:list text:style-name="List_20_1" text:continue-numbering="false">
        <text:list-item>
          <text:p text:style-name="LastListParagraph_List_20_1_Content_First"> Vom <text:span text:style-name="Strong_20_Emphasis">„unteren Felsenweg“:</text:span> Vom Waldparkplatz aus folgt man dem Wanderweg bis zur Abzweigung „Felsenweg“. Vom unteren Felsenweg auf Felsentreppen an <text:a xlink:type="simple" xlink:href="https://battert.info/felsen/sass_maor" text:style-name="Internet_20_link" text:visited-style-name="Visited_20_Internet_20_Link">Sass Maor</text:a>, <text:a xlink:type="simple" xlink:href="https://battert.info/felsen/cima_della_madonna" text:style-name="Internet_20_link" text:visited-style-name="Visited_20_Internet_20_Link">Cima della Madonna</text:a> und <text:a xlink:type="simple" xlink:href="https://battert.info/felsen/hohe_wand" text:style-name="Internet_20_link" text:visited-style-name="Visited_20_Internet_20_Link">Hohe Wand</text:a> vorbei direkt zu den Einstigen in einer Kehre.</text:p>
        </text:list-item>
      </text:list>
      <text:h text:style-name="Heading_20_3" text:outline-level="3"><text:bookmark-start text:name="__RefHeading___routen_7"/><text:bookmark-start text:name="routen"/>Routen<text:bookmark-end text:name="__RefHeading___routen_7"/><text:bookmark-end text:name="routen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Route                                                                                            </text:p>
          </table:table-cell>
          <table:table-cell office:value-type="string" table:style-name="tableheader">
            <text:p text:style-name="Table_20_Heading">  Schwierigkeitsgrad                                          </text:p>
          </table:table-cell>
          <table:table-cell office:value-type="string" table:style-name="tableheader">
            <text:p text:style-name="Table_20_Heading">  Ernsthaftigkeit                                     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battert.info/felsen/schoene_wand/traumwandl" text:style-name="Internet_20_link" text:visited-style-name="Visited_20_Internet_20_Link">Traumwandl</text:a>                                               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battert.info/felsen/schoene_wand/verschneidung_rechts_vom_traumwandl" text:style-name="Internet_20_link" text:visited-style-name="Visited_20_Internet_20_Link">Verschneidung rechts vom Traumwandl</text:a>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battert.info/felsen/schoene_wand/erster_riss_rechts_von_verschneidung" text:style-name="Internet_20_link" text:visited-style-name="Visited_20_Internet_20_Link">1. Riss rechts von Verschneidung</text:a>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battert.info/felsen/schoene_wand/zweiter_riss_rechts_von_verschneidung" text:style-name="Internet_20_link" text:visited-style-name="Visited_20_Internet_20_Link">2. Riss rechts von Verschneidung</text:a>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battert.info/felsen/schoene_wand/wixerwandl" text:style-name="Internet_20_link" text:visited-style-name="Visited_20_Internet_20_Link">Wixerwandl</text:a>                                               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battert.info/felsen/schoene_wand/birkenwand" text:style-name="Internet_20_link" text:visited-style-name="Visited_20_Internet_20_Link">Birkenwand</text:a>                                               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battert.info/felsen/schoene_wand/birkenverschneidung" text:style-name="Internet_20_link" text:visited-style-name="Visited_20_Internet_20_Link">Birkenverschneidung</text:a>                             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battert.info/felsen/schoene_wand/schoenes_wandl" text:style-name="Internet_20_link" text:visited-style-name="Visited_20_Internet_20_Link">Schönes Wandl</text:a>                                        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battert.info/felsen/schoene_wand/luzifers_traum" text:style-name="Internet_20_link" text:visited-style-name="Visited_20_Internet_20_Link">Luzifers Traum</text:a>                                       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battert.info/felsen/schoene_wand/birkenplatte" text:style-name="Internet_20_link" text:visited-style-name="Visited_20_Internet_20_Link">Birkenplatte</text:a>                                                </text:p>
          </table:table-cell>
          <table:table-cell office:value-type="string" table:style-name="tablecell"/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2::24:16</meta:creation-date>
    <dc:creator>Generated</dc:creator>
    <dc:date>2026-08-12T12::24:16</dc:date>
    <dc:language>en-US</dc:language>
    <meta:editing-cycles>1</meta:editing-cycles>
    <meta:editing-duration>PT0S</meta:editing-duration>
    <dc:title>felsen:schoene_wand</dc:title>
  </office:meta>
</office:document-meta>
</file>