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turm_des_uebermuts:pfaelzer_kamin"/><text:bookmark-start text:name="__RefHeading___pfaelzer_kamin_1"/><text:bookmark-start text:name="pfaelzer_kamin"/>Pfälzer Kamin<text:bookmark-end text:name="__RefHeading___pfaelzer_kamin_1"/><text:bookmark-end text:name="pfaelzer_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, Albert Friedrich (1962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4-<text:line-break/>
Auch „Schluff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urch den Risskamin links vom <text:a xlink:type="simple" xlink:href="https://battert.info/felsen/turm_des_uebermuts/schaltjahrwandel" text:style-name="Internet_20_link" text:visited-style-name="Visited_20_Internet_20_Link">Schaltjahrwandel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vom unteren Felsenweg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turm_des_uebermuts/weg_des_uebermuts" text:style-name="Internet_20_link" text:visited-style-name="Visited_20_Internet_20_Link">Weg des Übermuts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s://battert.info/felsen/turm_des_uebermuts/weg_des_uebermuts" text:style-name="Internet_20_link" text:visited-style-name="Visited_20_Internet_20_Link">Weg des Übermuts</text:a> nach W</text:p>
      <text:p text:style-name="Text_20_body"><text:span text:style-name="Strong_20_Emphasis"><text:a xlink:type="simple" xlink:href="https://battert.info/akn/felsen/turm_des_uebermuts/pfaelzer_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7:41</meta:creation-date>
    <dc:creator>Generated</dc:creator>
    <dc:date>2026-08-12T13::07:41</dc:date>
    <dc:language>en-US</dc:language>
    <meta:editing-cycles>1</meta:editing-cycles>
    <meta:editing-duration>PT0S</meta:editing-duration>
    <dc:title>felsen:turm_des_uebermuts:pfaelzer_kamin</dc:title>
  </office:meta>
</office:document-meta>
</file>