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elsen:turm_des_uebermuts:riss_des_uebermuts"/><text:bookmark-start text:name="__RefHeading___riss_des_uebermuts_1"/><text:bookmark-start text:name="riss_des_uebermuts"/>Riss des Übermuts<text:bookmark-end text:name="__RefHeading___riss_des_uebermuts_1"/><text:bookmark-end text:name="riss_des_uebermut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/ zwischen 1985 und 1988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n der Südostseite einen Riss zum Absatz hinauf. Weiter bei der anschließenden Verschneidung, danach entweder direkt oder eher links haltend zum 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vom unteren Felsenweg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turm_des_uebermuts/weg_des_uebermuts" text:style-name="Internet_20_link" text:visited-style-name="Visited_20_Internet_20_Link">Weg des Übermuts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turm_des_uebermuts/weg_des_uebermuts" text:style-name="Internet_20_link" text:visited-style-name="Visited_20_Internet_20_Link">Weg des Übermuts</text:a> nach W</text:p>
      <text:p text:style-name="Text_20_body"><text:span text:style-name="Strong_20_Emphasis"><text:a xlink:type="simple" xlink:href="https://battert.info/akn/felsen/turm_des_uebermuts/riss_des_uebermut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16:01</meta:creation-date>
    <dc:creator>Generated</dc:creator>
    <dc:date>2026-08-11T18::16:01</dc:date>
    <dc:language>en-US</dc:language>
    <meta:editing-cycles>1</meta:editing-cycles>
    <meta:editing-duration>PT0S</meta:editing-duration>
    <dc:title>felsen:turm_des_uebermuts:riss_des_uebermuts</dc:title>
  </office:meta>
</office:document-meta>
</file>