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elsen:turm_des_uebermuts:schaltjahrwandel"/><text:bookmark-start text:name="__RefHeading___schaltjahrwandel_1"/><text:bookmark-start text:name="schaltjahrwandel"/>Schaltjahrwandel<text:bookmark-end text:name="__RefHeading___schaltjahrwandel_1"/><text:bookmark-end text:name="schaltjahrwande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Meder (1980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7 / 6, A0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Knapp links der talseitigen Südkante über kompakte Wand hinauf (E0). Weiter über den Grat zum Gipfel (E1)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vom unteren Felsenweg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list text:style-name="List_20_1" text:continue-numbering="false">
        <text:list-item>
          <text:p text:style-name="List_20_1_Content_First"> Am 4. BH (Schraubglied) vom <text:a xlink:type="simple" xlink:href="https://battert.info/felsen/turm_des_uebermuts/weg_des_uebermuts" text:style-name="Internet_20_link" text:visited-style-name="Visited_20_Internet_20_Link">Weg des Übermuts</text:a> </text:p>
        </text:list-item>
        <text:list-item>
          <text:p text:style-name="List_20_1_Content_Last"> Stand von <text:a xlink:type="simple" xlink:href="https://battert.info/felsen/turm_des_uebermuts/weg_des_uebermuts" text:style-name="Internet_20_link" text:visited-style-name="Visited_20_Internet_20_Link">Weg des Übermuts</text:a></text:p>
        </text:list-item>
      </text:list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Abseilen/Umlenken an 4. BH (Schraubglied) von <text:a xlink:type="simple" xlink:href="https://battert.info/felsen/turm_des_uebermuts/weg_des_uebermuts" text:style-name="Internet_20_link" text:visited-style-name="Visited_20_Internet_20_Link">Weg des Übermuts</text:a></text:p>
        </text:list-item>
        <text:list-item>
          <text:p text:style-name="List_20_1_Content_Last"> Abseilen an Stand von <text:a xlink:type="simple" xlink:href="https://battert.info/felsen/turm_des_uebermuts/weg_des_uebermuts" text:style-name="Internet_20_link" text:visited-style-name="Visited_20_Internet_20_Link">Weg des Übermuts</text:a> nach W</text:p>
        </text:list-item>
      </text:list>
      <text:p text:style-name="Text_20_body"><text:span text:style-name="Strong_20_Emphasis"><text:a xlink:type="simple" xlink:href="https://battert.info/akn/felsen/turm_des_uebermuts/schaltjahrwande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07</meta:creation-date>
    <dc:creator>Generated</dc:creator>
    <dc:date>2026-08-12T13::08:07</dc:date>
    <dc:language>en-US</dc:language>
    <meta:editing-cycles>1</meta:editing-cycles>
    <meta:editing-duration>PT0S</meta:editing-duration>
    <dc:title>felsen:turm_des_uebermuts:schaltjahrwandel</dc:title>
  </office:meta>
</office:document-meta>
</file>