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elsen:turm_des_uebermuts:weg_des_uebermuts"/><text:bookmark-start text:name="__RefHeading___weg_des_uebermuts_1"/><text:bookmark-start text:name="weg_des_uebermuts"/>Weg des Übermuts<text:bookmark-end text:name="__RefHeading___weg_des_uebermuts_1"/><text:bookmark-end text:name="weg_des_uebermut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Thomas Stephan mit Ekkehard Herbst (1973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V-, A1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links von <text:a xlink:type="simple" xlink:href="https://battert.info/felsen/turm_des_uebermuts/riss_des_uebermuts" text:style-name="Internet_20_link" text:visited-style-name="Visited_20_Internet_20_Link">Riss des Übermuts</text:a>. Unter dem kleinen Dach nach links an die Kante. Über diese weiter zum Gipfel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vom unteren Felsenweg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 BH<text:line-break/>
Block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 nach W</text:p>
      <text:p text:style-name="Text_20_body"><text:span text:style-name="Strong_20_Emphasis"><text:a xlink:type="simple" xlink:href="https://battert.info/akn/felsen/turm_des_uebermuts/weg_des_uebermut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19</meta:creation-date>
    <dc:creator>Generated</dc:creator>
    <dc:date>2026-08-12T13::04:19</dc:date>
    <dc:language>en-US</dc:language>
    <meta:editing-cycles>1</meta:editing-cycles>
    <meta:editing-duration>PT0S</meta:editing-duration>
    <dc:title>felsen:turm_des_uebermuts:weg_des_uebermuts</dc:title>
  </office:meta>
</office:document-meta>
</file>