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4d4be65c2e589cedb7057ba081167c3.jpg"/>
  <manifest:file-entry manifest:media-type="image/jpeg" manifest:full-path="Pictures/0a9291c0539ceba74a4631d8d17f3a3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uebersicht"/><text:bookmark-start text:name="__RefHeading___uebersicht_1"/><text:bookmark-start text:name="uebersicht"/>Übersicht<text:bookmark-end text:name="__RefHeading___uebersicht_1"/><text:bookmark-end text:name="uebersicht"/></text:h>
      <text:p text:style-name="Text_20_body"><draw:frame draw:style-name="mediacenter" draw:name=" Luftbild mit Zahlen 2 Legend" text:anchor-type="paragraph" draw:z-index="0" svg:width="106.68cm"><draw:text-box><text:p text:style-name="legendcenter"><draw:frame draw:style-name="mediacenter" draw:name=" Luftbild mit Zahlen 2" text:anchor-type="paragraph" draw:z-index="0" svg:width="106.68cm" svg:height="34.475208333333cm"><draw:image xlink:href="Pictures/e4d4be65c2e589cedb7057ba081167c3.jpg" xlink:type="simple" xlink:show="embed" xlink:actuate="onLoad"/></draw:frame> Luftbild mit Zahlen 2</text:p></draw:text-box></draw:frame>
<draw:frame draw:style-name="mediacenter" draw:name=" Luftbild mit Zahlen 1 Legend" text:anchor-type="paragraph" draw:z-index="0" svg:width="106.68cm"><draw:text-box><text:p text:style-name="legendcenter"><draw:frame draw:style-name="mediacenter" draw:name=" Luftbild mit Zahlen 1" text:anchor-type="paragraph" draw:z-index="1" svg:width="106.68cm" svg:height="34.475208333333cm"><draw:image xlink:href="Pictures/0a9291c0539ceba74a4631d8d17f3a3c.jpg" xlink:type="simple" xlink:show="embed" xlink:actuate="onLoad"/></draw:frame> Luftbild mit Zahlen 1</text:p></draw:text-box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r  </text:p>
          </table:table-cell>
          <table:table-cell office:value-type="string" table:style-name="tableheader">
            <text:p text:style-name="Table_20_Heading"> Fels                                                                               </text:p>
          </table:table-cell>
          <table:table-cell office:value-type="string" table:style-name="tableheader">
            <text:p text:style-name="Table_20_Heading"> Teil       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1   </text:p>
          </table:table-cell>
          <table:table-cell office:value-type="string" table:style-name="tablecell">
            <text:p text:style-name="tablealignleft"> <text:a xlink:type="simple" xlink:href="https://battert.info/felsen/badener_wand" text:style-name="Internet_20_link" text:visited-style-name="Visited_20_Internet_20_Link">Badener Wand</text:a>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66, 8.25146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<text:a xlink:type="simple" xlink:href="https://battert.info/felsen/turm_des_uebermuts" text:style-name="Internet_20_link" text:visited-style-name="Visited_20_Internet_20_Link">Turm des Übermuts</text:a>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25, 8.25236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3   </text:p>
          </table:table-cell>
          <table:table-cell office:value-type="string" table:style-name="tablecell">
            <text:p text:style-name="tablealignleft"> <text:a xlink:type="simple" xlink:href="https://battert.info/felsen/kleiner_turm" text:style-name="Internet_20_link" text:visited-style-name="Visited_20_Internet_20_Link">Kleiner Turm</text:a>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92, 8.25236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4   </text:p>
          </table:table-cell>
          <table:table-cell office:value-type="string" table:style-name="tablecell">
            <text:p text:style-name="tablealignleft"> <text:a xlink:type="simple" xlink:href="https://battert.info/felsen/villa_steig" text:style-name="Internet_20_link" text:visited-style-name="Visited_20_Internet_20_Link">Durlacher Wand</text:a>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7, 8.25264" text:style-name="Internet_20_link" text:visited-style-name="Visited_20_Internet_20_Link">Navigation öffnen</text:a>         </text:p>
          </table:table-cell>
        </table:table-row>
        <table:table-row>
          <table:table-cell office:value-type="string" table:style-name="tablecell">
            <text:p text:style-name="tablealignleft"> 5   </text:p>
          </table:table-cell>
          <table:table-cell office:value-type="string" table:style-name="tablecell">
            <text:p text:style-name="tablealignleft"> <text:a xlink:type="simple" xlink:href="https://battert.info/felsen/haengende_waende" text:style-name="Internet_20_link" text:visited-style-name="Visited_20_Internet_20_Link">Hängende Wände</text:a>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701, 8.25321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6   </text:p>
          </table:table-cell>
          <table:table-cell office:value-type="string" table:style-name="tablecell">
            <text:p text:style-name="tablealignleft"> <text:a xlink:type="simple" xlink:href="https://battert.info/felsen/schoene_wand" text:style-name="Internet_20_link" text:visited-style-name="Visited_20_Internet_20_Link">Schöne Wand</text:a>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711, 8.25364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7   </text:p>
          </table:table-cell>
          <table:table-cell office:value-type="string" table:style-name="tablecell">
            <text:p text:style-name="tablealignleft"> <text:a xlink:type="simple" xlink:href="https://battert.info/felsen/predigtstuhl" text:style-name="Internet_20_link" text:visited-style-name="Visited_20_Internet_20_Link">Predigtstuhl</text:a>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72, 8.25369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8   </text:p>
          </table:table-cell>
          <table:table-cell office:value-type="string" table:style-name="tablecell">
            <text:p text:style-name="tablealignleft"> <text:a xlink:type="simple" xlink:href="https://battert.info/felsen/hohe_wand" text:style-name="Internet_20_link" text:visited-style-name="Visited_20_Internet_20_Link">Hohe Wand</text:a>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707, 8.25418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9   </text:p>
          </table:table-cell>
          <table:table-cell office:value-type="string" table:style-name="tablecell">
            <text:p text:style-name="tablealignleft"> <text:a xlink:type="simple" xlink:href="https://battert.info/felsen/cima_della_madonna" text:style-name="Internet_20_link" text:visited-style-name="Visited_20_Internet_20_Link">Cima della Madonna &amp; Sass Maor</text:a>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76, 8.25433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10  </text:p>
          </table:table-cell>
          <table:table-cell office:value-type="string" table:style-name="tablecell">
            <text:p text:style-name="tablealignleft"> <text:a xlink:type="simple" xlink:href="https://battert.info/felsen/fruehstueckswand" text:style-name="Internet_20_link" text:visited-style-name="Visited_20_Internet_20_Link">Frühstückswand</text:a>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66, 8.25447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<text:a xlink:type="simple" xlink:href="https://battert.info/felsen/falkenwand#raucherwandl" text:style-name="Internet_20_link" text:visited-style-name="Visited_20_Internet_20_Link">Falkenwand</text:a>                  </text:p>
          </table:table-cell>
          <table:table-cell office:value-type="string" table:style-name="tablecell">
            <text:p text:style-name="tablealignleft"> Raucherwandl  </text:p>
          </table:table-cell>
          <table:table-cell office:value-type="string" table:style-name="tablecell">
            <text:p text:style-name="tablealignleft"> <text:a xlink:type="simple" xlink:href="http://maps.google.com/maps?q=48.7768, 8.25472" text:style-name="Internet_20_link" text:visited-style-name="Visited_20_Internet_20_Link">Navigation öffnen</text:a>        </text:p>
          </table:table-cell>
        </table:table-row>
        <table:table-row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<text:a xlink:type="simple" xlink:href="https://battert.info/felsen/falkenwand#hauptwand" text:style-name="Internet_20_link" text:visited-style-name="Visited_20_Internet_20_Link">Falkenwand</text:a>                        </text:p>
          </table:table-cell>
          <table:table-cell office:value-type="string" table:style-name="tablecell">
            <text:p text:style-name="tablealignleft"> Hauptwand     </text:p>
          </table:table-cell>
          <table:table-cell office:value-type="string" table:style-name="tablecell">
            <text:p text:style-name="tablealignleft"> <text:a xlink:type="simple" xlink:href="http://maps.google.com/maps?q=48.7767, 8.25498" text:style-name="Internet_20_link" text:visited-style-name="Visited_20_Internet_20_Link">Navigation öffnen</text:a>        </text:p>
          </table:table-cell>
        </table:table-row>
        <table:table-row>
          <table:table-cell office:value-type="string" table:style-name="tablecell">
            <text:p text:style-name="tablealignleft"> 13  </text:p>
          </table:table-cell>
          <table:table-cell office:value-type="string" table:style-name="tablecell">
            <text:p text:style-name="tablealignleft"> <text:a xlink:type="simple" xlink:href="https://battert.info/felsen/falkenwand#bockgrat" text:style-name="Internet_20_link" text:visited-style-name="Visited_20_Internet_20_Link">Falkenwand</text:a>                          </text:p>
          </table:table-cell>
          <table:table-cell office:value-type="string" table:style-name="tablecell">
            <text:p text:style-name="tablealignleft"> Bockgrat      </text:p>
          </table:table-cell>
          <table:table-cell office:value-type="string" table:style-name="tablecell">
            <text:p text:style-name="tablealignleft"> <text:a xlink:type="simple" xlink:href="http://maps.google.com/maps?q=48.77663, 8.25523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14  </text:p>
          </table:table-cell>
          <table:table-cell office:value-type="string" table:style-name="tablecell">
            <text:p text:style-name="tablealignleft"> <text:a xlink:type="simple" xlink:href="https://battert.info/felsen/blockgrat" text:style-name="Internet_20_link" text:visited-style-name="Visited_20_Internet_20_Link">Blockgrat</text:a>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75, 8.25516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15  </text:p>
          </table:table-cell>
          <table:table-cell office:value-type="string" table:style-name="tablecell">
            <text:p text:style-name="tablealignleft"> <text:a xlink:type="simple" xlink:href="https://battert.info/felsen/beckerturm" text:style-name="Internet_20_link" text:visited-style-name="Visited_20_Internet_20_Link">Beckerturm</text:a>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55, 8.25552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16  </text:p>
          </table:table-cell>
          <table:table-cell office:value-type="string" table:style-name="tablecell">
            <text:p text:style-name="tablealignleft"> <text:a xlink:type="simple" xlink:href="https://battert.info/felsen/wasserwand" text:style-name="Internet_20_link" text:visited-style-name="Visited_20_Internet_20_Link">Wasserwand</text:a>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83, 8.25542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17  </text:p>
          </table:table-cell>
          <table:table-cell office:value-type="string" table:style-name="tablecell">
            <text:p text:style-name="tablealignleft"> <text:a xlink:type="simple" xlink:href="https://battert.info/felsen/villnoesser_nadel" text:style-name="Internet_20_link" text:visited-style-name="Visited_20_Internet_20_Link">Villnößer Nadel</text:a>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73, 8.25559" text:style-name="Internet_20_link" text:visited-style-name="Visited_20_Internet_20_Link">Navigation öffnen</text:a>  </text:p>
          </table:table-cell>
        </table:table-row>
        <table:table-row>
          <table:table-cell office:value-type="string" table:style-name="tablecell">
            <text:p text:style-name="tablealignleft"> 18  </text:p>
          </table:table-cell>
          <table:table-cell office:value-type="string" table:style-name="tablecell">
            <text:p text:style-name="tablealignleft"> <text:a xlink:type="simple" xlink:href="https://battert.info/felsen/fermeda" text:style-name="Internet_20_link" text:visited-style-name="Visited_20_Internet_20_Link">Fermeda</text:a>  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73, 8.25559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19  </text:p>
          </table:table-cell>
          <table:table-cell office:value-type="string" table:style-name="tablecell">
            <text:p text:style-name="tablealignleft"> <text:a xlink:type="simple" xlink:href="https://battert.info/felsen/bismarckmassiv" text:style-name="Internet_20_link" text:visited-style-name="Visited_20_Internet_20_Link">Bismarckmassiv</text:a>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84, 8.25606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20  </text:p>
          </table:table-cell>
          <table:table-cell office:value-type="string" table:style-name="tablecell">
            <text:p text:style-name="tablealignleft"> <text:a xlink:type="simple" xlink:href="https://battert.info/felsen/waende_oestl_des_bismarckmassivs" text:style-name="Internet_20_link" text:visited-style-name="Visited_20_Internet_20_Link">Wände östl. des Bismarckmassivs</text:a>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99, 8.25612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21  </text:p>
          </table:table-cell>
          <table:table-cell office:value-type="string" table:style-name="tablecell">
            <text:p text:style-name="tablealignleft"> <text:a xlink:type="simple" xlink:href="https://battert.info/felsen/hellminger_tuerme" text:style-name="Internet_20_link" text:visited-style-name="Visited_20_Internet_20_Link">Hellminger Türme</text:a>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61, 8.25613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<text:a xlink:type="simple" xlink:href="https://battert.info/felsen/disgrazia" text:style-name="Internet_20_link" text:visited-style-name="Visited_20_Internet_20_Link">Disgrazia</text:a>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87, 8.25647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23  </text:p>
          </table:table-cell>
          <table:table-cell office:value-type="string" table:style-name="tablecell">
            <text:p text:style-name="tablealignleft"> <text:a xlink:type="simple" xlink:href="https://battert.info/felsen/drei_halten" text:style-name="Internet_20_link" text:visited-style-name="Visited_20_Internet_20_Link">Drei Halten</text:a>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7, 8.2571" text:style-name="Internet_20_link" text:visited-style-name="Visited_20_Internet_20_Link">Navigation öffnen</text:a>         </text:p>
          </table:table-cell>
        </table:table-row>
        <table:table-row>
          <table:table-cell office:value-type="string" table:style-name="tablecell">
            <text:p text:style-name="tablealignleft"> 24  </text:p>
          </table:table-cell>
          <table:table-cell office:value-type="string" table:style-name="tablecell">
            <text:p text:style-name="tablealignleft"> <text:a xlink:type="simple" xlink:href="https://battert.info/felsen/hahnenkamm" text:style-name="Internet_20_link" text:visited-style-name="Visited_20_Internet_20_Link">Hahnenkamm</text:a>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92, 8.2569" text:style-name="Internet_20_link" text:visited-style-name="Visited_20_Internet_20_Link">Navigation öffnen</text:a>        </text:p>
          </table:table-cell>
        </table:table-row>
        <table:table-row>
          <table:table-cell office:value-type="string" table:style-name="tablecell">
            <text:p text:style-name="tablealignleft"> 25  </text:p>
          </table:table-cell>
          <table:table-cell office:value-type="string" table:style-name="tablecell">
            <text:p text:style-name="tablealignleft"> <text:a xlink:type="simple" xlink:href="https://battert.info/felsen/gruener_predigtstuhl" text:style-name="Internet_20_link" text:visited-style-name="Visited_20_Internet_20_Link">Grüner Predigtstuhl</text:a>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703, 8.25694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26  </text:p>
          </table:table-cell>
          <table:table-cell office:value-type="string" table:style-name="tablecell">
            <text:p text:style-name="tablealignleft"> <text:a xlink:type="simple" xlink:href="https://battert.info/felsen/guglia" text:style-name="Internet_20_link" text:visited-style-name="Visited_20_Internet_20_Link">Guglia</text:a>      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71, 8.25742" text:style-name="Internet_20_link" text:visited-style-name="Visited_20_Internet_20_Link">Navigation öffnen</text:a>        </text:p>
          </table:table-cell>
        </table:table-row>
        <table:table-row>
          <table:table-cell office:value-type="string" table:style-name="tablecell">
            <text:p text:style-name="tablealignleft"> 27  </text:p>
          </table:table-cell>
          <table:table-cell office:value-type="string" table:style-name="tablecell">
            <text:p text:style-name="tablealignleft"> <text:a xlink:type="simple" xlink:href="https://battert.info/felsen/backenzahn" text:style-name="Internet_20_link" text:visited-style-name="Visited_20_Internet_20_Link">Backenzahn</text:a>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675, 8.25733" text:style-name="Internet_20_link" text:visited-style-name="Visited_20_Internet_20_Link">Navigation öffnen</text:a>       </text:p>
          </table:table-cell>
        </table:table-row>
        <table:table-row>
          <table:table-cell office:value-type="string" table:style-name="tablecell">
            <text:p text:style-name="tablealignleft"> 28  </text:p>
          </table:table-cell>
          <table:table-cell office:value-type="string" table:style-name="tablecell">
            <text:p text:style-name="tablealignleft"> <text:a xlink:type="simple" xlink:href="https://battert.info/felsen/fuenf_grat_plateau" text:style-name="Internet_20_link" text:visited-style-name="Visited_20_Internet_20_Link">Fünf-Grat-Plateau</text:a>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aps.google.com/maps?q=48.777136, 8.257926" text:style-name="Internet_20_link" text:visited-style-name="Visited_20_Internet_20_Link">Navigation öffnen</text:a>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24:52</meta:creation-date>
    <dc:creator>Generated</dc:creator>
    <dc:date>2026-08-12T12::24:52</dc:date>
    <dc:language>en-US</dc:language>
    <meta:editing-cycles>1</meta:editing-cycles>
    <meta:editing-duration>PT0S</meta:editing-duration>
    <dc:title>felsen:uebersicht</dc:title>
  </office:meta>
</office:document-meta>
</file>