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a_steig:alte_durlacher_wand"/><text:bookmark-start text:name="__RefHeading___alte_durlacher_wand_1"/><text:bookmark-start text:name="alte_durlacher_wand"/>Alte Durlacher Wand<text:bookmark-end text:name="__RefHeading___alte_durlacher_wand_1"/><text:bookmark-end text:name="alte_durlacher_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am Fuß der kompakten Wand. An der rechten Kante hoch bis auf Höhe des 1. BH des Durlacher Wandl (kann mitbenutzt werden). Weiter nach rachts zu Riss (Baum) und über diesen gerade hoch zu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Durlacher Wandl</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zu Fuß</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7:23</meta:creation-date>
    <dc:creator>Generated</dc:creator>
    <dc:date>2026-08-12T12::57:23</dc:date>
    <dc:language>en-US</dc:language>
    <meta:editing-cycles>1</meta:editing-cycles>
    <meta:editing-duration>PT0S</meta:editing-duration>
    <dc:title>felsen:villa_steig:alte_durlacher_wand</dc:title>
  </office:meta>
</office:document-meta>
</file>