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villa_steig:durlacher_wandl"/><text:bookmark-start text:name="__RefHeading___durlacher_wandl_1"/><text:bookmark-start text:name="durlacher_wandl"/>Durlacher Wandl<text:bookmark-end text:name="__RefHeading___durlacher_wandl_1"/><text:bookmark-end text:name="durlacher_wandl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2 BH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p text:style-name="Text_20_body">Einstieg am Fuß der kompakten Wand. Mittig durch den unteren Wandteil, dann leicht rechts haltend zu BH. Weiter links aufwärts zu 2. BH und durch Risse zum Stand.</text:p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p text:style-name="Text_20_body">1 BH</text:p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p text:style-name="Text_20_body">zu Fuß</text:p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Ursprüngliche Schwierigkeit: 5 / 5-, A0</text:p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2::57:08</meta:creation-date>
    <dc:creator>Generated</dc:creator>
    <dc:date>2026-08-12T12::57:08</dc:date>
    <dc:language>en-US</dc:language>
    <meta:editing-cycles>1</meta:editing-cycles>
    <meta:editing-duration>PT0S</meta:editing-duration>
    <dc:title>felsen:villa_steig:durlacher_wandl</dc:title>
  </office:meta>
</office:document-meta>
</file>