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villa_steig:durlacher_wandl_direkteinstieg"/><text:bookmark-start text:name="__RefHeading___durlacher_wandl_direkteinstieg_1"/><text:bookmark-start text:name="durlacher_wandl_direkteinstieg"/>Durlacher Wandl (Direkteinstieg)<text:bookmark-end text:name="__RefHeading___durlacher_wandl_direkteinstieg_1"/><text:bookmark-end text:name="durlacher_wandl_direktein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Wie beim Durlacher Wandl mittig durch den unteren Wandteil bis zu Querriss (wichtig: hier kleiner Fr, kurz drunter kleiner KK in kurzen Riss). Statt wie beim Durlacher Wandl nach rechts zu queren wird direkt hoch zum 2. BH des Durlacher Wandls geklettert (Schlüsselstelle vor dem BH). Weiter wie beim Durlacher Wandl.</text:p>
      <text:h text:style-name="Heading_20_3" text:outline-level="3"><text:bookmark-start text:name="__RefHeading___zustieg_6"/><text:bookmark-start text:name="zustieg"/>Zustieg<text:bookmark-end text:name="__RefHeading___zustieg_6"/><text:bookmark-end text:name="zustieg"/></text:h>
      <text:p text:style-name="Text_20_body">-</text:p>
      <text:h text:style-name="Heading_20_3" text:outline-level="3"><text:bookmark-start text:name="__RefHeading___stand_7"/><text:bookmark-start text:name="stand"/>Stand<text:bookmark-end text:name="__RefHeading___stand_7"/><text:bookmark-end text:name="stand"/></text:h>
      <text:p text:style-name="Text_20_body">-</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7:51</meta:creation-date>
    <dc:creator>Generated</dc:creator>
    <dc:date>2026-08-12T12::57:51</dc:date>
    <dc:language>en-US</dc:language>
    <meta:editing-cycles>1</meta:editing-cycles>
    <meta:editing-duration>PT0S</meta:editing-duration>
    <dc:title>felsen:villa_steig:durlacher_wandl_direkteinstieg</dc:title>
  </office:meta>
</office:document-meta>
</file>