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villa_steig:kiefernweg"/><text:bookmark-start text:name="__RefHeading___kiefernweg_1"/><text:bookmark-start text:name="kiefernweg"/>Kiefernweg<text:bookmark-end text:name="__RefHeading___kiefernweg_1"/><text:bookmark-end text:name="kiefern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am Fuß der kompakten, geneigten Wand. Am linken Rand des unteren Wandteils leicht links haltend empor bis zu schmalem Absatz am Fuß einer angedeuteten Verschneidung. Durch diese (BH) oder leichter links davon hoch und weiter durch Riss (Baum) zum Ausstieg.</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Block</text:p>
        </text:list-item>
        <text:list-item>
          <text:p text:style-name="List_20_1_Content_Last"> Stand von Durlacher Wandl</text:p>
        </text:list-item>
      </text:list>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zu Fuß</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Ursprüngliche Schwierigkeit:: 4-</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22</meta:creation-date>
    <dc:creator>Generated</dc:creator>
    <dc:date>2026-08-12T12::56:22</dc:date>
    <dc:language>en-US</dc:language>
    <meta:editing-cycles>1</meta:editing-cycles>
    <meta:editing-duration>PT0S</meta:editing-duration>
    <dc:title>felsen:villa_steig:kiefernweg</dc:title>
  </office:meta>
</office:document-meta>
</file>