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e6288da7c9116bf44212ce68112e16.jpg"/>
  <manifest:file-entry manifest:media-type="image/jpeg" manifest:full-path="Pictures/31e00ba17e18312651b35718be57c4e9.jpg"/>
  <manifest:file-entry manifest:media-type="image/jpeg" manifest:full-path="Pictures/6e1d5591c348a10254e24fdce58f13c4.jpg"/>
  <manifest:file-entry manifest:media-type="image/png" manifest:full-path="Pictures/f161b86c5d15217720233ca927af73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"/><text:bookmark-start text:name="__RefHeading___villa_steig_1"/><text:bookmark-start text:name="villa_steig"/>Villa Steig<text:bookmark-end text:name="__RefHeading___villa_steig_1"/><text:bookmark-end text:name="villa_stei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7, 8.25264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0" svg:width="80.01cm" style:rel-width="100%" svg:height="106.68cm" style:rel-height="scale"><draw:image xlink:href="Pictures/abe6288da7c9116bf44212ce68112e16.jpg" xlink:type="simple" xlink:show="embed" xlink:actuate="onLoad"/></draw:frame>Array</text:p></draw:text-box></draw:frame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1" svg:width="80.01cm" style:rel-width="100%" svg:height="106.68cm" style:rel-height="scale"><draw:image xlink:href="Pictures/31e00ba17e18312651b35718be57c4e9.jpg" xlink:type="simple" xlink:show="embed" xlink:actuate="onLoad"/></draw:frame>Array</text:p></draw:text-box></draw:frame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2" svg:width="80.01cm" style:rel-width="100%" svg:height="106.68cm" style:rel-height="scale"><draw:image xlink:href="Pictures/6e1d5591c348a10254e24fdce58f13c4.jp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3" svg:width="15.663333333333cm" svg:height="15.663333333333cm"><draw:image xlink:href="Pictures/f161b86c5d15217720233ca927af73d2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2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astListParagraph_List_20_1_Content_First"> Vom <text:span text:style-name="Strong_20_Emphasis">„oberen Felsenweg“:</text:span> Vom oberen Felsenweg Richtung Felsentreppen abzweigen und kurz vor den Treppen auf kleinem Pfad nach rechts. Dem Pfad, vorbei an den Ausstiegen der <text:a xlink:type="simple" xlink:href="https://battert.info/felsen/haengende_waende" text:style-name="Internet_20_link" text:visited-style-name="Visited_20_Internet_20_Link">Hängende Wände</text:a>, zum Villa Steig Massiv folgen. Westlich des Gipfelplateaus auf schmalem Pfad hinunter zu den Einstiegen. </text:p>
        </text:list-item>
      </text:list>
      <text:list text:style-name="List_20_1" text:continue-numbering="false">
        <text:list-item>
          <text:p text:style-name="LastListParagraph_List_20_1_Content_First"> Vom <text:span text:style-name="Strong_20_Emphasis">„oberen Felsenweg“:</text:span> Vom oberen Felsenweg auf Felsentreppen und vorbei an der <text:a xlink:type="simple" xlink:href="https://battert.info/felsen/schoene_wand" text:style-name="Internet_20_link" text:visited-style-name="Visited_20_Internet_20_Link">Schöne Wand</text:a>. Kurz danach in SW Richtung bis zum <text:a xlink:type="simple" xlink:href="https://battert.info/felsen/predigtstuhl" text:style-name="Internet_20_link" text:visited-style-name="Visited_20_Internet_20_Link">Predigtstuhl</text:a> und an dessen Westseite nach Westen auf Pfad direkt zu den <text:a xlink:type="simple" xlink:href="https://battert.info/felsen/haengende_waende" text:style-name="Internet_20_link" text:visited-style-name="Visited_20_Internet_20_Link">Hängende Wände</text:a>. Von diesen nach Süden über Blockhalde den Steinmännern entlang zumuten Einstiegen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                   </text:p>
          </table:table-cell>
          <table:table-cell office:value-type="string" table:style-name="tableheader">
            <text:p text:style-name="Table_20_Heading">  Schwierigkeitsgrad                                           </text:p>
          </table:table-cell>
          <table:table-cell office:value-type="string" table:style-name="tableheader">
            <text:p text:style-name="Table_20_Heading">  Ernsthaftigkeit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villa_steig/traumpfad" text:style-name="Internet_20_link" text:visited-style-name="Visited_20_Internet_20_Link">Traumpfad</text:a>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stechpalmenkante" text:style-name="Internet_20_link" text:visited-style-name="Visited_20_Internet_20_Link">Stechpalmenkante</text:a>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stechpalmenkante_ausstiegsvariante" text:style-name="Internet_20_link" text:visited-style-name="Visited_20_Internet_20_Link">Stechpalmenkante (Ausstiegsvariante)</text:a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stechpalmenriss" text:style-name="Internet_20_link" text:visited-style-name="Visited_20_Internet_20_Link">Stechpalmenriss</text:a>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steig_zur_villa" text:style-name="Internet_20_link" text:visited-style-name="Visited_20_Internet_20_Link">Steig zur Villa</text:a>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kiefernweg" text:style-name="Internet_20_link" text:visited-style-name="Visited_20_Internet_20_Link">Kiefernweg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durlacher_wandl" text:style-name="Internet_20_link" text:visited-style-name="Visited_20_Internet_20_Link">Durlacher Wandl</text:a>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durlacher_wandl_direkteinstieg" text:style-name="Internet_20_link" text:visited-style-name="Visited_20_Internet_20_Link">Durlacher Wandl (Direkteinstieg)</text:a>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alte_durlacher_wand" text:style-name="Internet_20_link" text:visited-style-name="Visited_20_Internet_20_Link">Alte Durlacher Wand</text:a>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hoehlenweg" text:style-name="Internet_20_link" text:visited-style-name="Visited_20_Internet_20_Link">Höhlenweg</text:a>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hoehlenweg_kantenausstieg" text:style-name="Internet_20_link" text:visited-style-name="Visited_20_Internet_20_Link">Höhlenweg (Kantenausstieg)</text:a>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a_steig/hoehlenforscher" text:style-name="Internet_20_link" text:visited-style-name="Visited_20_Internet_20_Link">Höhlenforscher</text:a>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7:21</meta:creation-date>
    <dc:creator>Generated</dc:creator>
    <dc:date>2026-08-12T12::17:21</dc:date>
    <dc:language>en-US</dc:language>
    <meta:editing-cycles>1</meta:editing-cycles>
    <meta:editing-duration>PT0S</meta:editing-duration>
    <dc:title>felsen:villa_steig</dc:title>
  </office:meta>
</office:document-meta>
</file>