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direkte_ostwand"/><text:bookmark-start text:name="__RefHeading___direkte_ostwand_1"/><text:bookmark-start text:name="direkte_ostwand"/>Direkte Ostwand<text:bookmark-end text:name="__RefHeading___direkte_ostwand_1"/><text:bookmark-end text:name="direkte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old Thomas, Ekkehard Herbst (1972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 5, dann 5+.<text:line-break/>
Höchstwahrscheinlich identisch mit Nordwestwand aus Herbst (1975). Evtl. müsste es dort NO-Wand heissen (Schreibfehler). Beschreibung passt auf Dir. O-Wand. Eintrag zu Nordwestwand gelösch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Zunächst durch den Riss, der mittig in der NO-Wand, links von <text:a xlink:type="simple" xlink:href="https://battert.info/felsen/villnoesser_nadel/nordwand" text:style-name="Internet_20_link" text:visited-style-name="Visited_20_Internet_20_Link">Nordwand</text:a> ansetzt. Nach dem Riss über geneigte Wandpassage zu BH und über das abschließende senkrechte Wandstück zum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villnoesser_nadel/nordwand" text:style-name="Internet_20_link" text:visited-style-name="Visited_20_Internet_20_Link">Nordwand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villnoesser_nadel/direkte_ost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7:21</meta:creation-date>
    <dc:creator>Generated</dc:creator>
    <dc:date>2026-08-12T13::17:21</dc:date>
    <dc:language>en-US</dc:language>
    <meta:editing-cycles>1</meta:editing-cycles>
    <meta:editing-duration>PT0S</meta:editing-duration>
    <dc:title>felsen:villnoesser_nadel:direkte_ostwand</dc:title>
  </office:meta>
</office:document-meta>
</file>