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nordwand"/><text:bookmark-start text:name="__RefHeading___nordwand_1"/><text:bookmark-start text:name="nordwand"/>Nordwand<text:bookmark-end text:name="__RefHeading___nordwand_1"/><text:bookmark-end text:name="nord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ie Rissverschneidung im rechten Teil der O-Wand auf einen Pfeilerkopf (BH). Original hierher: In die Scharte nördlich des Turms und durch eine Rissverschneidung. Kurz gerade hoch und linkshaltend an waagrechten Leisten zum Stand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</text:p>
      <text:p text:style-name="Text_20_body"><text:span text:style-name="Strong_20_Emphasis"><text:a xlink:type="simple" xlink:href="https://www.battert.info/akn/felsen/villnoesser_nadel/nord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56:29</meta:creation-date>
    <dc:creator>Generated</dc:creator>
    <dc:date>2026-08-12T10::56:29</dc:date>
    <dc:language>en-US</dc:language>
    <meta:editing-cycles>1</meta:editing-cycles>
    <meta:editing-duration>PT0S</meta:editing-duration>
    <dc:title>felsen:villnoesser_nadel:nordwand</dc:title>
  </office:meta>
</office:document-meta>
</file>