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villnoesser_nadel:normalweg_kiefernriss"/><text:bookmark-start text:name="__RefHeading___normalweg_kiefernriss_1"/><text:bookmark-start text:name="normalweg_kiefernriss"/>Normalweg (Kiefernriss)<text:bookmark-end text:name="__RefHeading___normalweg_kiefernriss_1"/><text:bookmark-end text:name="normalweg_kiefern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Auch „Rissvariante“ genannt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Vom Absatz mit BH vom <text:a xlink:type="simple" xlink:href="https://battert.info/felsen/villnoesser_nadel/normalweg" text:style-name="Internet_20_link" text:visited-style-name="Visited_20_Internet_20_Link">Normalweg</text:a> dem senkrechten Riss links mit einer Kiefer in der Mitte folgen. 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s://battert.info/felsen/villnoesser_nadel/normalweg" text:style-name="Internet_20_link" text:visited-style-name="Visited_20_Internet_20_Link">Normalweg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von <text:a xlink:type="simple" xlink:href="https://battert.info/felsen/villnoesser_nadel/nordwand" text:style-name="Internet_20_link" text:visited-style-name="Visited_20_Internet_20_Link">Nordwand</text:a></text:p>
      <text:p text:style-name="Text_20_body"><text:span text:style-name="Strong_20_Emphasis"><text:a xlink:type="simple" xlink:href="https://battert.info/akn/felsen/villnoesser_nadel/normalweg_kiefernriss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8::49:55</meta:creation-date>
    <dc:creator>Generated</dc:creator>
    <dc:date>2026-08-11T18::49:55</dc:date>
    <dc:language>en-US</dc:language>
    <meta:editing-cycles>1</meta:editing-cycles>
    <meta:editing-duration>PT0S</meta:editing-duration>
    <dc:title>felsen:villnoesser_nadel:normalweg_kiefernriss</dc:title>
  </office:meta>
</office:document-meta>
</file>