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normalweg_wandvariante"/><text:bookmark-start text:name="__RefHeading___normalweg_wandvariante_1"/><text:bookmark-start text:name="normalweg_wandvariante"/>Normalweg (Wandvariante)<text:bookmark-end text:name="__RefHeading___normalweg_wandvariante_1"/><text:bookmark-end text:name="normalweg_wand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ilhelm Paulcke (um 189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 Variante des Normalwegs (bzw. „Südwand“), zwischenzeitlich „Südwestwand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Vom Absatz mit BH vom <text:a xlink:type="simple" xlink:href="https://battert.info/felsen/villnoesser_nadel/normalweg" text:style-name="Internet_20_link" text:visited-style-name="Visited_20_Internet_20_Link">Normalweg</text:a> etwas rechts und dann direkt über die gutgriffige Wand zum Gipfel.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villnoesser_nadel/normalweg" text:style-name="Internet_20_link" text:visited-style-name="Visited_20_Internet_20_Link">Normalwe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villnoesser_nadel/nordwand" text:style-name="Internet_20_link" text:visited-style-name="Visited_20_Internet_20_Link">Nordwand</text:a></text:p>
      <text:p text:style-name="Text_20_body"><text:span text:style-name="Strong_20_Emphasis"><text:a xlink:type="simple" xlink:href="https://battert.info/akn/felsen/villnoesser_nadel/normalweg_wand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07:44</meta:creation-date>
    <dc:creator>Generated</dc:creator>
    <dc:date>2026-08-11T19::07:44</dc:date>
    <dc:language>en-US</dc:language>
    <meta:editing-cycles>1</meta:editing-cycles>
    <meta:editing-duration>PT0S</meta:editing-duration>
    <dc:title>felsen:villnoesser_nadel:normalweg_wandvariante</dc:title>
  </office:meta>
</office:document-meta>
</file>