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suedostkante"/><text:bookmark-start text:name="__RefHeading___suedostkante_1"/><text:bookmark-start text:name="suedostkante"/>Südostkante<text:bookmark-end text:name="__RefHeading___suedostkante_1"/><text:bookmark-end text:name="suedo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 4-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villnoesser_nadel/normalweg" text:style-name="Internet_20_link" text:visited-style-name="Visited_20_Internet_20_Link">Normalwe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von <text:a xlink:type="simple" xlink:href="https://battert.info/felsen/villnoesser_nadel/nordwand" text:style-name="Internet_20_link" text:visited-style-name="Visited_20_Internet_20_Link">Nordwand</text:a>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villnoesser_nadel/suedo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18</meta:creation-date>
    <dc:creator>Generated</dc:creator>
    <dc:date>2026-08-12T13::12:18</dc:date>
    <dc:language>en-US</dc:language>
    <meta:editing-cycles>1</meta:editing-cycles>
    <meta:editing-duration>PT0S</meta:editing-duration>
    <dc:title>felsen:villnoesser_nadel:suedostkante</dc:title>
  </office:meta>
</office:document-meta>
</file>