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villnoesser_nadel:suedostkante_direkte_ostkante"/><text:bookmark-start text:name="__RefHeading___suedostkante_direkte_ostkante_1"/><text:bookmark-start text:name="suedostkante_direkte_ostkante"/>Südostkante (Direkte Ostkante)<text:bookmark-end text:name="__RefHeading___suedostkante_direkte_ostkante_1"/><text:bookmark-end text:name="suedostkante_direkte_ostkante"/></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keine</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Bernd Kullmann, Günther Bender (1976)</text:p>
      <text:h text:style-name="Heading_20_3" text:outline-level="3"><text:bookmark-start text:name="__RefHeading___routenbeschreibung_6"/><text:bookmark-start text:name="routenbeschreibung"/>Routenbeschreibung<text:bookmark-end text:name="__RefHeading___routenbeschreibung_6"/><text:bookmark-end text:name="routenbeschreibung"/></text:h>
      <text:p text:style-name="Text_20_body">Einstieg an bzw. knapp rechts der Kante und gleich links um diese. Hart an der Kante über das zurückgelegte, meist moosige Wändchen, um zu einem Querband zu gelangen. Hier weiter über <text:a xlink:type="simple" xlink:href="https://battert.info/felsen/villnoesser_nadel/suedostkante" text:style-name="Internet_20_link" text:visited-style-name="Visited_20_Internet_20_Link">Südostkante</text:a>.</text:p>
      <text:h text:style-name="Heading_20_3" text:outline-level="3"><text:bookmark-start text:name="__RefHeading___zustieg_7"/><text:bookmark-start text:name="zustieg"/>Zustieg<text:bookmark-end text:name="__RefHeading___zustieg_7"/><text:bookmark-end text:name="zustieg"/></text:h>
      <text:p text:style-name="Text_20_body">zu Fuß über Zustiegspfad</text:p>
      <text:h text:style-name="Heading_20_3" text:outline-level="3"><text:bookmark-start text:name="__RefHeading___stand_8"/><text:bookmark-start text:name="stand"/>Stand<text:bookmark-end text:name="__RefHeading___stand_8"/><text:bookmark-end text:name="stand"/></text:h>
      <text:p text:style-name="Text_20_body">Stand von <text:a xlink:type="simple" xlink:href="https://battert.info/felsen/villnoesser_nadel/normalweg" text:style-name="Internet_20_link" text:visited-style-name="Visited_20_Internet_20_Link">Normalweg</text:a></text:p>
      <text:h text:style-name="Heading_20_3" text:outline-level="3"><text:bookmark-start text:name="__RefHeading___abstiegabseilen_9"/><text:bookmark-start text:name="abstiegabseilen"/>Abstieg / Abseilen<text:bookmark-end text:name="__RefHeading___abstiegabseilen_9"/><text:bookmark-end text:name="abstiegabseilen"/></text:h>
      <text:p text:style-name="Text_20_body">Abseilen an Stand von <text:a xlink:type="simple" xlink:href="https://battert.info/felsen/villnoesser_nadel/nordwand" text:style-name="Internet_20_link" text:visited-style-name="Visited_20_Internet_20_Link">Nordwand</text:a></text:p>
      <text:p text:style-name="Text_20_body"><text:span text:style-name="Strong_20_Emphasis"><text:a xlink:type="simple" xlink:href="https://battert.info/akn/felsen/villnoesser_nadel/suedostkante_direkte_ostkante"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3::15:43</meta:creation-date>
    <dc:creator>Generated</dc:creator>
    <dc:date>2026-08-12T13::15:43</dc:date>
    <dc:language>en-US</dc:language>
    <meta:editing-cycles>1</meta:editing-cycles>
    <meta:editing-duration>PT0S</meta:editing-duration>
    <dc:title>felsen:villnoesser_nadel:suedostkante_direkte_ostkante</dc:title>
  </office:meta>
</office:document-meta>
</file>